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, sans-serif"/>
    <style:font-face style:name="OpenSymbol" svg:font-family="OpenSymbol" style:font-charset="x-symbol"/>
    <style:font-face style:name="Times New Roman" svg:font-family="'Times New Roman', Times, serif"/>
    <style:font-face style:name="Times New Roman1" svg:font-family="'Times New Roman', serif"/>
    <style:font-face style:name="inherit" svg:font-family="inherit"/>
  </office:font-face-decls>
  <office:automatic-styles>
    <style:style style:name="P1" style:family="paragraph" style:parent-style-name="Heading_20_2">
      <style:text-properties fo:font-variant="normal" fo:text-transform="none" fo:color="#111111" loext:opacity="100%" style:font-name="Open Sans" fo:font-size="20pt" fo:letter-spacing="normal" fo:font-style="normal" fo:font-weight="normal"/>
    </style:style>
    <style:style style:name="P2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loext:padding="0cm" loext:border="none"/>
    </style:style>
    <style:style style:name="P3" style:family="paragraph" style:parent-style-name="Text_20_body" style:list-style-name="L1">
      <style:paragraph-properties fo:margin-left="0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4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5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6" style:family="paragraph" style:parent-style-name="Text_20_body" style:list-style-name="L1">
      <style:paragraph-properties fo:margin-left="4.233cm" fo:margin-right="0cm" fo:margin-top="0cm" fo:margin-bottom="0.282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7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8" style:family="paragraph" style:parent-style-name="Text_20_body" style:list-style-name="L1">
      <style:paragraph-properties fo:margin-left="2.11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9" style:family="paragraph" style:parent-style-name="Text_20_body" style:list-style-name="L1">
      <style:paragraph-properties fo:margin-left="0cm" fo:margin-right="0cm" fo:margin-top="0cm" fo:margin-bottom="0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10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11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12" style:family="paragraph" style:parent-style-name="Text_20_body" style:list-style-name="L1">
      <style:paragraph-properties fo:margin-left="1.058cm" fo:margin-right="0cm" fo:margin-top="0cm" fo:margin-bottom="0.282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13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end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14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end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15" style:family="paragraph" style:parent-style-name="Text_20_body" style:list-style-name="L1">
      <style:paragraph-properties fo:margin-left="0cm" fo:margin-right="0cm" fo:margin-top="0cm" fo:margin-bottom="0.353cm" style:contextual-spacing="false" style:line-height-at-least="1.931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fo:letter-spacing="normal" loext:padding="0cm" loext:border="none"/>
    </style:style>
    <style:style style:name="P16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953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24pt" fo:letter-spacing="normal" fo:font-style="normal" fo:font-weight="bold" loext:padding="0cm" loext:border="none"/>
    </style:style>
    <style:style style:name="P17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476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2pt" fo:letter-spacing="normal" fo:font-style="normal" fo:font-weight="bold" loext:padding="0cm" loext:border="none"/>
    </style:style>
    <style:style style:name="P18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8pt" fo:letter-spacing="normal" fo:font-style="normal" fo:font-weight="bold" loext:padding="0cm" loext:border="none"/>
    </style:style>
    <style:style style:name="P19" style:family="paragraph" style:parent-style-name="Text_20_body" style:list-style-name="L1">
      <style:paragraph-properties fo:margin-left="0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4pt" fo:letter-spacing="normal" fo:font-style="normal" fo:font-weight="normal" loext:padding="0cm" loext:border="none"/>
    </style:style>
    <style:style style:name="P20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4pt" fo:letter-spacing="normal" fo:font-style="normal" fo:font-weight="normal" loext:padding="0cm" loext:border="none"/>
    </style:style>
    <style:style style:name="P21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4pt" fo:letter-spacing="normal" fo:font-style="normal" fo:font-weight="normal" loext:padding="0cm" loext:border="none"/>
    </style:style>
    <style:style style:name="P22" style:family="paragraph" style:parent-style-name="Text_20_body" style:list-style-name="L1">
      <style:paragraph-properties fo:margin-left="0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4pt" fo:letter-spacing="normal" fo:font-style="normal" fo:font-weight="normal" fo:background-color="#ffffff" loext:padding="0cm" loext:border="none"/>
    </style:style>
    <style:style style:name="P23" style:family="paragraph" style:parent-style-name="Text_20_body" style:list-style-name="L1">
      <style:paragraph-properties fo:margin-left="2.117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4pt" fo:letter-spacing="normal" fo:font-style="normal" fo:font-weight="normal" fo:background-color="#ffffff" loext:padding="0cm" loext:border="none"/>
    </style:style>
    <style:style style:name="P24" style:family="paragraph" style:parent-style-name="Text_20_body" style:list-style-name="L1">
      <style:paragraph-properties fo:margin-left="3.175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4pt" fo:letter-spacing="normal" fo:font-style="normal" fo:font-weight="normal" fo:background-color="#ffffff" loext:padding="0cm" loext:border="none"/>
    </style:style>
    <style:style style:name="P25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1" fo:font-size="14pt" fo:letter-spacing="normal" fo:font-style="normal" fo:font-weight="bold" loext:padding="0cm" loext:border="none"/>
    </style:style>
    <style:style style:name="P26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27" style:family="paragraph" style:parent-style-name="Text_20_body" style:list-style-name="L1">
      <style:paragraph-properties fo:margin-left="4.233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28" style:family="paragraph" style:parent-style-name="Text_20_body" style:list-style-name="L1">
      <style:paragraph-properties fo:margin-left="2.11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29" style:family="paragraph" style:parent-style-name="Text_20_body" style:list-style-name="L1">
      <style:paragraph-properties fo:margin-left="2.117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30" style:family="paragraph" style:parent-style-name="Text_20_body" style:list-style-name="L1">
      <style:paragraph-properties fo:margin-left="3.175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31" style:family="paragraph" style:parent-style-name="Text_20_body" style:list-style-name="L1">
      <style:paragraph-properties fo:margin-left="0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32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33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loext:padding="0cm" loext:border="none"/>
    </style:style>
    <style:style style:name="P34" style:family="paragraph" style:parent-style-name="Text_20_body" style:list-style-name="L1">
      <style:paragraph-properties fo:text-align="start" style:justify-single-word="false" fo:orphans="2" fo:widows="2" fo:padding="0cm" fo:border="none"/>
      <style:text-properties fo:font-variant="normal" fo:text-transform="none" fo:color="#111111" loext:opacity="100%" style:font-name="Open Sans" fo:font-size="9.75pt" fo:letter-spacing="normal" fo:font-style="normal" fo:font-weight="normal" style:font-name-asian="Open Sans" style:font-size-asian="9.75pt" style:font-style-asian="normal" style:font-weight-asian="normal" style:font-name-complex="Open Sans" style:font-size-complex="9.75pt" style:font-style-complex="normal" style:font-weight-complex="normal"/>
    </style:style>
    <style:style style:name="P35" style:family="paragraph" style:parent-style-name="Text_20_body" style:list-style-name="L1">
      <style:paragraph-properties fo:margin-left="2.11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Open Sans" fo:font-size="12pt" fo:letter-spacing="normal" fo:font-style="normal" fo:font-weight="normal" loext:padding="0cm" loext:border="none"/>
    </style:style>
    <style:style style:name="P36" style:family="paragraph" style:parent-style-name="Text_20_body" style:list-style-name="L1">
      <style:paragraph-properties fo:margin-left="2.11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Calibri" fo:font-size="11pt" fo:letter-spacing="normal" fo:font-style="normal" fo:font-weight="normal" loext:padding="0cm" loext:border="none"/>
    </style:style>
    <style:style style:name="P37" style:family="paragraph" style:parent-style-name="Text_20_body" style:list-style-name="L1">
      <style:paragraph-properties fo:margin-left="3.175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Calibri" fo:font-size="11pt" fo:letter-spacing="normal" fo:font-style="normal" fo:font-weight="normal" loext:padding="0cm" loext:border="none"/>
    </style:style>
    <style:style style:name="P38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Calibri" fo:font-size="11pt" fo:letter-spacing="normal" fo:font-style="normal" fo:font-weight="normal" loext:padding="0cm" loext:border="none"/>
    </style:style>
    <style:style style:name="P39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Calibri" fo:font-size="11pt" fo:letter-spacing="normal" fo:font-style="normal" fo:font-weight="normal" loext:padding="0cm" loext:border="none"/>
    </style:style>
    <style:style style:name="P40" style:family="paragraph" style:parent-style-name="Text_20_body" style:list-style-name="L1">
      <style:paragraph-properties fo:margin-left="1.058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Calibri" fo:font-size="11pt" fo:letter-spacing="normal" fo:font-style="normal" fo:font-weight="normal" fo:background-color="#ffffff" loext:padding="0cm" loext:border="none"/>
    </style:style>
    <style:style style:name="P41" style:family="paragraph" style:parent-style-name="Text_20_body" style:list-style-name="L1">
      <style:paragraph-properties fo:margin-left="0cm" fo:margin-right="0cm" fo:margin-top="0cm" fo:margin-bottom="0.282cm" style:contextual-spacing="false" style:line-height-at-least="0.50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3.5pt" fo:letter-spacing="normal" fo:font-style="normal" fo:font-weight="normal" loext:padding="0cm" loext:border="none"/>
    </style:style>
    <style:style style:name="P42" style:family="paragraph" style:parent-style-name="Text_20_body" style:list-style-name="L1">
      <style:paragraph-properties fo:margin-left="1.058cm" fo:margin-right="0cm" fo:margin-top="0cm" fo:margin-bottom="0.282cm" style:contextual-spacing="false" style:line-height-at-least="0.50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3.5pt" fo:letter-spacing="normal" fo:font-style="normal" fo:font-weight="normal" loext:padding="0cm" loext:border="none"/>
    </style:style>
    <style:style style:name="P43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bold" fo:background-color="#ffffff" loext:padding="0cm" loext:border="none"/>
    </style:style>
    <style:style style:name="P44" style:family="paragraph" style:parent-style-name="Text_20_body" style:list-style-name="L1">
      <style:paragraph-properties fo:margin-left="0cm" fo:margin-right="0cm" fo:margin-top="0cm" fo:margin-bottom="0.282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bold" fo:background-color="#ffffff" loext:padding="0cm" loext:border="none"/>
    </style:style>
    <style:style style:name="P45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bold" fo:background-color="#ffffff" loext:padding="0cm" loext:border="none"/>
    </style:style>
    <style:style style:name="P46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bold" fo:background-color="#ffffff" loext:padding="0cm" loext:border="none"/>
    </style:style>
    <style:style style:name="P47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bold" fo:background-color="#ffffff" loext:padding="0cm" loext:border="none"/>
    </style:style>
    <style:style style:name="P48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49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50" style:family="paragraph" style:parent-style-name="Text_20_body" style:list-style-name="L1">
      <style:paragraph-properties fo:margin-left="4.233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51" style:family="paragraph" style:parent-style-name="Text_20_body" style:list-style-name="L1">
      <style:paragraph-properties fo:margin-left="2.11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52" style:family="paragraph" style:parent-style-name="Text_20_body" style:list-style-name="L1">
      <style:paragraph-properties fo:margin-left="3.175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53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54" style:family="paragraph" style:parent-style-name="Text_20_body" style:list-style-name="L1">
      <style:paragraph-properties fo:margin-left="0cm" fo:margin-right="0cm" fo:margin-top="0cm" fo:margin-bottom="0cm" style:contextual-spacing="false" style:line-height-at-least="0.556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55" style:family="paragraph" style:parent-style-name="Text_20_body" style:list-style-name="L1">
      <style:paragraph-properties fo:margin-left="2.117cm" fo:margin-right="0cm" fo:margin-top="0cm" fo:margin-bottom="0.353cm" style:contextual-spacing="false" style:line-height-at-least="0.556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fo:background-color="#ffffff" loext:padding="0cm" loext:border="none"/>
    </style:style>
    <style:style style:name="P56" style:family="paragraph" style:parent-style-name="Text_20_body" style:list-style-name="L1">
      <style:paragraph-properties fo:margin-left="3.175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loext:padding="0cm" loext:border="none"/>
    </style:style>
    <style:style style:name="P57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loext:padding="0cm" loext:border="none"/>
    </style:style>
    <style:style style:name="P58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4pt" fo:letter-spacing="normal" fo:font-style="normal" fo:font-weight="normal" loext:padding="0cm" loext:border="none"/>
    </style:style>
    <style:style style:name="P59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8pt" fo:letter-spacing="normal" fo:font-style="normal" fo:font-weight="bold" fo:background-color="#ffffff" loext:padding="0cm" loext:border="none"/>
    </style:style>
    <style:style style:name="P60" style:family="paragraph" style:parent-style-name="Text_20_body" style:list-style-name="L1">
      <style:paragraph-properties fo:margin-left="1.27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8pt" fo:letter-spacing="normal" fo:font-style="normal" fo:font-weight="bold" fo:background-color="#ffffff" loext:padding="0cm" loext:border="none"/>
    </style:style>
    <style:style style:name="P61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Times New Roman1" fo:font-size="16pt" fo:letter-spacing="normal" fo:font-style="normal" fo:font-weight="bold" fo:background-color="#ffffff" loext:padding="0cm" loext:border="none"/>
    </style:style>
    <style:style style:name="P62" style:family="paragraph" style:parent-style-name="Text_20_body" style:list-style-name="L1">
      <style:paragraph-properties fo:margin-left="2.117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fo:letter-spacing="normal" fo:background-color="#ffffff" loext:padding="0cm" loext:border="none"/>
    </style:style>
    <style:style style:name="P63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fo:letter-spacing="normal" fo:background-color="#ffffff" loext:padding="0cm" loext:border="none"/>
    </style:style>
    <style:style style:name="P64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02124" loext:opacity="100%" fo:letter-spacing="normal" fo:background-color="#ffffff" loext:padding="0cm" loext:border="none"/>
    </style:style>
    <style:style style:name="P65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fo:letter-spacing="normal" fo:background-color="#ffffff" loext:padding="0cm" loext:border="none"/>
    </style:style>
    <style:style style:name="P66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inherit" fo:font-size="14pt" fo:letter-spacing="normal" fo:font-style="normal" fo:font-weight="bold" fo:background-color="#ffffff" loext:padding="0cm" loext:border="none"/>
    </style:style>
    <style:style style:name="P67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inherit" fo:font-size="14pt" fo:letter-spacing="normal" fo:font-style="normal" fo:font-weight="bold" fo:background-color="#ffffff" loext:padding="0cm" loext:border="none"/>
    </style:style>
    <style:style style:name="P68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inherit" fo:font-size="14pt" fo:letter-spacing="normal" fo:font-style="normal" fo:font-weight="bold" loext:padding="0cm" loext:border="none"/>
    </style:style>
    <style:style style:name="P69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center" style:justify-single-word="false" fo:orphans="2" fo:widows="2" fo:text-indent="0cm" style:auto-text-indent="false" fo:padding="0cm" fo:border="none"/>
      <style:text-properties fo:font-variant="normal" fo:text-transform="none" fo:color="#202124" loext:opacity="100%" style:font-name="inherit" fo:font-size="13.5pt" fo:letter-spacing="normal" fo:font-style="normal" fo:font-weight="bold" loext:padding="0cm" loext:border="none"/>
    </style:style>
    <style:style style:name="P70" style:family="paragraph" style:parent-style-name="Text_20_body" style:list-style-name="L1">
      <style:paragraph-properties fo:margin-left="1.058cm" fo:margin-right="0cm" fo:margin-top="0cm" fo:margin-bottom="0.282cm" style:contextual-spacing="false" style:line-height-at-least="0.714cm" fo:text-align="justify" style:justify-single-word="false" fo:orphans="2" fo:widows="2" fo:text-indent="0cm" style:auto-text-indent="false" fo:padding="0cm" fo:border="none"/>
      <style:text-properties fo:font-variant="normal" fo:text-transform="none" fo:color="#27ae60" loext:opacity="100%" style:font-name="Times New Roman" fo:font-size="13.5pt" fo:letter-spacing="normal" fo:font-style="normal" fo:font-weight="normal" loext:padding="0cm" loext:border="none"/>
    </style:style>
    <style:style style:name="P71" style:family="paragraph" style:parent-style-name="Text_20_body" style:list-style-name="L1">
      <style:paragraph-properties fo:margin-left="1.058cm" fo:margin-right="0cm" fo:margin-top="0cm" fo:margin-bottom="0.353cm" style:contextual-spacing="false" style:line-height-at-least="0.714cm" fo:text-align="justify" style:justify-single-word="false" fo:orphans="2" fo:widows="2" fo:text-indent="0cm" style:auto-text-indent="false" fo:padding="0cm" fo:border="none"/>
      <style:text-properties fo:font-variant="normal" fo:text-transform="none" fo:color="#27ae60" loext:opacity="100%" style:font-name="Times New Roman" fo:font-size="13.5pt" fo:letter-spacing="normal" fo:font-style="normal" fo:font-weight="normal" loext:padding="0cm" loext:border="none"/>
    </style:style>
    <style:style style:name="P72" style:family="paragraph" style:parent-style-name="Text_20_body" style:list-style-name="L1">
      <style:paragraph-properties fo:margin-left="3.175cm" fo:margin-right="0cm" fo:margin-top="0cm" fo:margin-bottom="0.282cm" style:contextual-spacing="false" style:line-height-at-least="0.714cm" fo:text-align="justify" style:justify-single-word="false" fo:orphans="2" fo:widows="2" fo:text-indent="0cm" style:auto-text-indent="false" fo:padding="0cm" fo:border="none"/>
      <style:text-properties fo:font-variant="normal" fo:text-transform="none" fo:color="#27ae60" loext:opacity="100%" style:font-name="Times New Roman" fo:font-size="13.5pt" fo:letter-spacing="normal" fo:font-style="normal" fo:font-weight="normal" loext:padding="0cm" loext:border="none"/>
    </style:style>
    <style:style style:name="P73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7ae60" loext:opacity="100%" style:font-name="Open Sans" fo:font-size="9.75pt" fo:letter-spacing="normal" fo:font-style="normal" fo:font-weight="normal" loext:padding="0cm" loext:border="none"/>
    </style:style>
    <style:style style:name="P74" style:family="paragraph" style:parent-style-name="Text_20_body" style:list-style-name="L1">
      <style:paragraph-properties fo:margin-left="0.635cm" fo:margin-right="0cm" fo:margin-top="0cm" fo:margin-bottom="0.291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7ae60" loext:opacity="100%" style:font-name="Open Sans" fo:font-size="9.75pt" fo:letter-spacing="normal" fo:font-style="normal" fo:font-weight="normal" loext:padding="0cm" loext:border="none"/>
    </style:style>
    <style:style style:name="P75" style:family="paragraph" style:parent-style-name="Text_20_body" style:list-style-name="L1">
      <style:paragraph-properties fo:margin-left="0.635cm" fo:margin-right="0cm" fo:margin-top="0cm" fo:margin-bottom="0.291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27ae60" loext:opacity="100%" fo:letter-spacing="normal" loext:padding="0cm" loext:border="none"/>
    </style:style>
    <style:style style:name="P76" style:family="paragraph" style:parent-style-name="Text_20_body" style:list-style-name="L1">
      <style:paragraph-properties fo:margin-left="1.058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b1b1b" loext:opacity="100%" style:font-name="Times New Roman1" fo:font-size="14pt" fo:letter-spacing="normal" fo:font-style="normal" fo:font-weight="normal" loext:padding="0cm" loext:border="none"/>
    </style:style>
    <style:style style:name="P77" style:family="paragraph" style:parent-style-name="Text_20_body" style:list-style-name="L1">
      <style:paragraph-properties fo:margin-left="3.175cm" fo:margin-right="0cm" fo:margin-top="0cm" fo:margin-bottom="0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b1b1b" loext:opacity="100%" style:font-name="Times New Roman1" fo:font-size="14pt" fo:letter-spacing="normal" fo:font-style="normal" fo:font-weight="normal" loext:padding="0cm" loext:border="none"/>
    </style:style>
    <style:style style:name="P78" style:family="paragraph" style:parent-style-name="Text_20_body" style:list-style-name="L1">
      <style:paragraph-properties fo:margin-left="0cm" fo:margin-right="0cm" fo:margin-top="0cm" fo:margin-bottom="0.353cm" style:contextual-spacing="false" style:line-height-at-least="0.529cm" fo:text-align="justify" style:justify-single-word="false" fo:orphans="2" fo:widows="2" fo:text-indent="0cm" style:auto-text-indent="false" fo:padding="0cm" fo:border="none"/>
      <style:text-properties fo:font-variant="normal" fo:text-transform="none" fo:color="#1b1b1b" loext:opacity="100%" style:font-name="Times New Roman1" fo:font-size="14pt" fo:letter-spacing="normal" fo:font-style="normal" fo:font-weight="normal" fo:background-color="#ffffff" loext:padding="0cm" loext:border="none"/>
    </style:style>
    <style:style style:name="T1" style:family="text">
      <style:text-properties style:font-name="Open Sans" fo:font-size="9.75pt" fo:font-style="normal" fo:font-weight="normal"/>
    </style:style>
    <style:style style:name="T2" style:family="text">
      <style:text-properties style:font-name="inherit" fo:font-weight="bold"/>
    </style:style>
    <style:style style:name="T3" style:family="text">
      <style:text-properties style:font-name="inherit" fo:font-weight="bold" fo:background-color="#ffffff" loext:char-shading-value="0"/>
    </style:style>
    <style:style style:name="T4" style:family="text">
      <style:text-properties style:font-name="inherit" fo:font-size="14pt" fo:font-style="normal" fo:font-weight="bold"/>
    </style:style>
    <style:style style:name="T5" style:family="text">
      <style:text-properties style:font-name="Times New Roman1" fo:font-size="48pt" fo:font-style="normal" fo:font-weight="bold"/>
    </style:style>
    <style:style style:name="T6" style:family="text">
      <style:text-properties style:font-name="Times New Roman1" fo:font-size="14pt"/>
    </style:style>
    <style:style style:name="T7" style:family="text">
      <style:text-properties style:font-name="Times New Roman1" fo:font-size="14pt" fo:font-style="normal" fo:font-weight="bold"/>
    </style:style>
    <style:style style:name="T8" style:family="text">
      <style:text-properties style:font-name="Times New Roman1" fo:font-size="14pt" fo:font-style="normal" fo:font-weight="normal"/>
    </style:style>
    <style:style style:name="T9" style:family="text">
      <style:text-properties style:font-name="Times New Roman1" fo:font-size="14pt" fo:background-color="#ffffff" loext:char-shading-value="0"/>
    </style:style>
    <style:style style:name="T10" style:family="text">
      <style:text-properties style:font-name="Times New Roman1" fo:font-size="18pt" fo:font-style="normal" fo:font-weight="bold"/>
    </style:style>
    <style:style style:name="T11" style:family="text">
      <style:text-properties fo:color="#ff0000" loext:opacity="100%"/>
    </style:style>
    <style:style style:name="T12" style:family="text">
      <style:text-properties fo:background-color="#ffffff" loext:char-shading-value="0"/>
    </style:style>
    <style:style style:name="T13" style:family="text">
      <style:text-properties fo:color="#202124" loext:opacity="100%" style:font-name="Times New Roman1" fo:font-size="14pt"/>
    </style:style>
    <style:style style:name="T14" style:family="text">
      <style:text-properties fo:color="#202124" loext:opacity="100%" style:font-name="Times New Roman1" fo:font-size="14pt" fo:font-style="normal" fo:font-weight="bold" fo:background-color="#ffffff" loext:char-shading-value="0"/>
    </style:style>
    <style:style style:name="T15" style:family="text">
      <style:text-properties fo:color="#202124" loext:opacity="100%" style:font-name="Times New Roman1" fo:font-size="14pt" fo:background-color="#ffffff" loext:char-shading-value="0"/>
    </style:style>
    <style:style style:name="T16" style:family="text">
      <style:text-properties fo:color="#202124" loext:opacity="100%" style:font-name="Times New Roman1" fo:font-size="14pt" fo:font-weight="bold" fo:background-color="#ffffff" loext:char-shading-value="0"/>
    </style:style>
    <style:style style:name="T17" style:family="text">
      <style:text-properties fo:color="#202124" loext:opacity="100%" style:font-name="Times New Roman1" fo:font-size="12pt" fo:background-color="#ffffff" loext:char-shading-value="0"/>
    </style:style>
    <style:style style:name="T18" style:family="text">
      <style:text-properties fo:color="#202124" loext:opacity="100%" fo:background-color="#ffffff" loext:char-shading-value="0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number text:level="2" text:style-name="Numbering_20_Symbols" loext:num-list-format="%2%." style:num-suffix="." style:num-format="1">
        <style:list-level-properties text:space-before="1.251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bookmark text:name="text1_BoxV_2"/><text:bookmark text:name="text1_SubpageHeading_1"/>Statut Szkoły</text:h>
      <text:section text:style-name="Sect1" text:name="text1_Html_1">
        <text:list xml:id="list3803192640" text:style-name="L1">
          <text:list-item>
            <text:p text:style-name="P2"> </text:p>
            <text:p text:style-name="P3"> </text:p>
            <text:p text:style-name="P9"> </text:p>
            <text:p text:style-name="P4"> </text:p>
            <text:p text:style-name="P15"> <text:span text:style-name="T5">STATUT</text:span></text:p>
            <text:p text:style-name="P16">SZKOŁY PODSTAWOWEJ NR 3</text:p>
            <text:p text:style-name="P16">IM. MJRA HENRYKA SUCHARSKIEGO<text:line-break/>W PASŁĘKU</text:p>
            <text:p text:style-name="P10"> </text:p>
            <text:p text:style-name="P4"> </text:p>
            <text:p text:style-name="P4"> </text:p>
            <text:p text:style-name="P4"> </text:p>
            <text:p text:style-name="P4"> </text:p>
            <text:p text:style-name="P4"> </text:p>
            <text:p text:style-name="P4"> </text:p>
            <text:p text:style-name="P4"> </text:p>
            <text:p text:style-name="P4"> </text:p>
            <text:p text:style-name="P4"> </text:p>
            <text:p text:style-name="P4"> </text:p>
            <text:p text:style-name="P4"> </text:p>
            <text:p text:style-name="P17">Tekst jednolity ze zmianami obowiązującymi od 15 września 2020 r.</text:p>
            <text:p text:style-name="P4"> </text:p>
            <text:p text:style-name="P4"> </text:p>
            <text:p text:style-name="P18">PODSTAWA PRAWNA</text:p>
            <text:p text:style-name="P4"> </text:p>
            <text:p text:style-name="P19"><text:soft-page-break/>1. Konstytucja Rzeczypospolitej Polskiej.</text:p>
            <text:p text:style-name="P19">2. Ustawa <text:span text:style-name="T11">– </text:span>prawo oświatowe z dnia 14  grudnia 2016 r.</text:p>
            <text:p text:style-name="P19">3. Ustawa o systemie Oświaty z dnia 7 września 1991 r.</text:p>
            <text:p text:style-name="P19">4. Ustawa z dnia 26 stycznia 1982 r. Karta nauczyciela.</text:p>
            <text:p text:style-name="P19">5. Ustawa z dnia 14 grudnia 2016 r. – Przepisy wprowadzające ustawę- Prawo oświatowe (Dz.U. z 2017 r. Poz. 60).</text:p>
            <text:p text:style-name="P19">6.Rozporządzenie MEN z dnia 17 marca 2017  r. w sprawie szczegółowej organizacji publicznych szkół i publicznych przedszkoli</text:p>
            <text:p text:style-name="P20">7. Rozporządzenie MEN z dnia 21 marca 2017 r. w sprawie ramowych statutów publicznego przedszkola oraz publicznych szkół</text:p>
            <text:p text:style-name="P20">8. Rozporządzenie MEN z dnia 3 sierpnia 2017 r. w sprawie oceniania, klasyfikacji i promocji uczniów i słuchaczy w szkołach publicznych</text:p>
            <text:p text:style-name="P20">9. Rozporządzenie MEN z 9 sierpnia 2017 r. w sprawie zasad udzielania<text:line-break/>i organizacji pomocy psychologiczno - pedagogicznej w publicznych przedszkolach, szkołach i placówkach</text:p>
            <text:p text:style-name="P19">10. Rozporządzenie MEN z dnia 13 sierpnia 2015 r.  w sprawie szczegółowych warunków przechodzenia ucznia ze szkoły publicznej lub szkoły niepublicznej<text:line-break/>o uprawnieniach szkoły publicznej jednego typu do szkoły publicznej innego typu albo do szkoły publicznej tego samego typu</text:p>
            <text:p text:style-name="P20">11. Rozporządzenie MEN z dnia 9 sierpnia 2017r. w sprawie warunków i trybie udzielania zezwoleń na indywidualny program lub tok nauki oraz organizacji indywidualnego programu lub toku nauki</text:p>
            <text:p text:style-name="P20">12. Rozporządzenie MEN z dnia 20 marca 2020  r. w sprawie szczególnych rozwiązań w okresie czasowego ograniczenia funkcjonowania jednostek oświaty w zwiazku z zapobieganie, przeciwdziałaniem i zwalczniem COVID-19.</text:p>
            <text:p text:style-name="P4"> </text:p>
            <text:p text:style-name="P4"> </text:p>
            <text:p text:style-name="P18">ROZDZIAŁ I</text:p>
            <text:p text:style-name="P18">POSTANOWIENIA OGÓLNE</text:p>
            <text:p text:style-name="P10"> </text:p>
            <text:p text:style-name="P25">§ 1</text:p>
            <text:p text:style-name="P4"> </text:p>
            <text:list>
              <text:list-item>
                <text:p text:style-name="P21">Szkoła Podstawowa Nr 3 w Pasłęku im. mjra Henryka Sucharskiego zwana dalej „Szkołą” jest publiczną ośmioletnią szkołą dla dzieci i Szkoła nosi imię: Szkoła Podstawowa nr 3 im. mjra Henryka Sucharskiego.</text:p>
              </text:list-item>
              <text:list-item>
                <text:p text:style-name="P21"><text:soft-page-break/>Siedzibą szkoły jest budynek położony przy ul. 3 Maja 21 w Pasłęku (oddziały IV-VIII), budynek przy ul. Spółdzielczej 7 w Pasłęku (oddziały<text:line-break/>I-III),  przy Pl. Grunwaldzkim 8 (klasy specjalne, biblioteka).</text:p>
              </text:list-item>
              <text:list-item>
                <text:p text:style-name="P21">Organem prowadzącym jest Gmina Pasłęk.</text:p>
              </text:list-item>
              <text:list-item>
                <text:p text:style-name="P21">Nadzór pedagogiczny nad szkołą sprawuje Warmińsko - Mazurski Kurator Oświaty w Olsztynie.</text:p>
              </text:list-item>
              <text:list-item>
                <text:p text:style-name="P21">Szkoła używa nazwy: Szkoła Podstawowa Nr 3 im. mjra Henryka Sucharskiego w Pasłęku.</text:p>
              </text:list-item>
              <text:list-item>
                <text:p text:style-name="P21">Nazwa szkoły używana jest w pełnym brzmieniu.</text:p>
              </text:list-item>
              <text:list-item>
                <text:p text:style-name="P21">Szkoła używa pieczęci nagłówkowej o treści: Szkoła Podstawowa Nr 3</text:p>
              </text:list-item>
              <text:list-item>
                <text:p text:style-name="P21">Dyrektor szkoły posługuje się pieczęcią o nazwie: Dyrektor Szkoły.</text:p>
              </text:list-item>
              <text:list-item>
                <text:p text:style-name="P21">Szkoła jest jednostką organizacyjną Gminy Pasłęk.</text:p>
              </text:list-item>
              <text:list-item>
                <text:p text:style-name="P21">Siedziba jednostki organizacyjnej mieści się pod adresem: Plac<text:line-break/>św. Wojciecha 5</text:p>
              </text:list-item>
              <text:list-item>
                <text:p text:style-name="P21">Szkoła posiada logo.</text:p>
              </text:list-item>
              <text:list-item>
                <text:p text:style-name="P21">Wzór logo oraz zasady jego stosowania określa dyrektor szkoły w drodze zarządzenia z uwzględnieniem sytuacji, w jakich można je stosować oraz trybu uzyskiwania pozwolenia na stosowanie logo w sytuacjach zarządzeniem nieokreślonych.</text:p>
              </text:list-item>
              <text:list-item>
                <text:p text:style-name="P21">Szkoła posiada własny sztandar.</text:p>
              </text:list-item>
              <text:list-item>
                <text:p text:style-name="P21">Sztandar używany jest przy ważnych ceremoniach szkolnych<text:line-break/>i państwowych oraz w innych sytuacjach, wskazanych przez organ prowadzący.</text:p>
              </text:list-item>
            </text:list>
            <text:p text:style-name="P5"> </text:p>
            <text:p text:style-name="P13"> </text:p>
            <text:p text:style-name="P43">§ 2</text:p>
            <text:list text:continue-numbering="true">
              <text:list-item>
                <text:p text:style-name="P48">Czas trwania cyklu kształcenia wynosi 8 lat i przebiega na dwóch etapach kształcenia:</text:p>
              </text:list-item>
              <text:list-item>
                <text:p text:style-name="P48">I etap edukacyjny obejmujący oddziały klas I-III</text:p>
              </text:list-item>
              <text:list-item>
                <text:p text:style-name="P48">II etap edukacyjny obejmujący oddziały IV-VIII</text:p>
              </text:list-item>
              <text:list-item>
                <text:p text:style-name="P48">Nauka w szkole jest bezpłatna.</text:p>
              </text:list-item>
              <text:list-item>
                <text:p text:style-name="P48"><text:soft-page-break/>Szkoła organizuje oddziały ogólnodostępne, integracyjne, terapeutyczne, specjalne, dwujęzyczne, oddział przedszkolny.</text:p>
              </text:list-item>
              <text:list-item>
                <text:p text:style-name="P48">Szkoła organizuje zajęcia rewalidacyjne, rewalidacyjno - wychowawcze dla dzieci i młodzieży z niepełnosprawnością intelektualną w stopniu lekkim, umiarkowanym i znacznym.</text:p>
              </text:list-item>
              <text:list-item>
                <text:p text:style-name="P48">Zasady przyjmowania uczniów do szkoły określają odrębne przepisy.</text:p>
              </text:list-item>
              <text:list-item>
                <text:p text:style-name="P48">W szkole działa biblioteka, świetlica, stołówka, gabinet pomocy przedlekarskiej.</text:p>
              </text:list-item>
            </text:list>
            <text:p text:style-name="P11"> <text:span text:style-name="T14">§ 3</text:span></text:p>
            <text:p text:style-name="P5"> </text:p>
            <text:p text:style-name="P48">Ilekroć w dalszej treści statutu jest mowa o:</text:p>
            <text:list text:continue-numbering="true">
              <text:list-item>
                <text:p text:style-name="P48">szkole - należy przez to rozumieć Szkołę Podstawową nr 3;</text:p>
              </text:list-item>
              <text:list-item>
                <text:p text:style-name="P48">dyrektorze szkoły - należy przez to rozumieć Dyrektora Szkoły Podstawowej nr 3;</text:p>
              </text:list-item>
              <text:list-item>
                <text:p text:style-name="P48">organie prowadzącym- należy przez to rozumieć Gminę Pasłęk;</text:p>
              </text:list-item>
              <text:list-item>
                <text:p text:style-name="P48">organie sprawującym nadzór pedagogiczny- należy przez<text:line-break/>to rozumieć Warmińsko - Mazurskiego Kuratora Oświaty;</text:p>
              </text:list-item>
              <text:list-item>
                <text:p text:style-name="P48">uczniach - należy przez to rozumieć uczniów Szkoły Podstawowej nr 3 w Pasłęku</text:p>
              </text:list-item>
              <text:list-item>
                <text:p text:style-name="P48">nauczycielu - należy przez to rozumieć wychowawcę i innego pracownika pedagogicznego szkoły;</text:p>
              </text:list-item>
              <text:list-item>
                <text:p text:style-name="P48">rodzicach - należy przez to rozumieć także prawnych opiekunów dziecka oraz osoby (podmioty) sprawujące pieczę zastępczą nad dzieckiem;</text:p>
              </text:list-item>
            </text:list>
            <text:p text:style-name="P13"> </text:p>
            <text:list>
              <text:list-item text:start-value="8">
                <text:p text:style-name="P48">radzie rodziców - należy przez to rozumieć organ szkoły, w skład którego wchodzą przedstawiciele rodziców uczniów Szkoły Podstawowej nr 3 w Pasłęku</text:p>
              </text:list-item>
              <text:list-item>
                <text:p text:style-name="P48">statucie - należy rozumieć niniejszy statut;</text:p>
              </text:list-item>
              <text:list-item>
                <text:p text:style-name="P48">podstawie programowej kształcenia ogólnego - należy przez to rozumieć obowiązkowy zestaw celów kształcenia i treści nauczania, w tym umiejętności, opisane w formie ogólnych<text:line-break/>i szczegółowych wymagań dotyczących wiedzy i umiejętności, które powinien posiadać uczeń po zakończeniu określonego etapu <text:soft-page-break/>edukacyjnego oraz zadania wychowawczo - profilaktyczne szkoły, uwzględnione w programach nauczania i podczas realizacji zajęć<text:line-break/>z wychowawcą oraz umożliwiające ustalenie kryteriów ocen szkolnych i wymagań edukacyjnych, a także warunki i sposób realizacji tych podstaw programowych;</text:p>
              </text:list-item>
              <text:list-item>
                <text:p text:style-name="P48">specyficznych trudnościach w uczeniu się - należy przez to rozumieć trudności w uczeniu się odnoszące się do uczniów<text:line-break/>w normie intelektualnej, którzy mają trudności w przyswajaniu treści nauczania, wynikające ze specyfiki ich funkcjonowania percepcyjno - motorycznego i poznawczego, nieuwarunkowane schorzeniami neurologicznymi;</text:p>
              </text:list-item>
              <text:list-item>
                <text:p text:style-name="P48">egzaminie ósmoklasisty - należy przez to rozumieć egzamin przeprowadzony w ostatnim roku nauki w szkole podstawowej, sprawdzający wiadomości i umiejętności ucznia określone w podstawie programowej kształcenia ogólnego;</text:p>
              </text:list-item>
              <text:list-item>
                <text:p text:style-name="P48">podręczniku – należy przez to rozumieć podręcznik   dopuszczony do użytku szkolnego przez ministra właściwego do spraw oświaty<text:line-break/>i wychowania</text:p>
              </text:list-item>
              <text:list-item>
                <text:p text:style-name="P48">materiale edukacyjnym - należy przez to rozumieć materiał zastępujący lub uzupełniający podręcznik, umożliwiający realizację programu nauczania, mający postać papierową lub elektroniczną;</text:p>
              </text:list-item>
              <text:list-item>
                <text:p text:style-name="P48">materiale ćwiczeniowym - należy przez to rozumieć materiał przeznaczony dla uczniów służący utrwaleniu przez nich wiadomości i umiejętności;</text:p>
              </text:list-item>
              <text:list-item>
                <text:p text:style-name="P26"><text:span text:style-name="T15">indywidualnym programie edukacyjno – terapeutycznym – należy przez to rozumieć program przygotowany przez nauczycieli dla ucznia objętego kształceniem specjalnym, który dostosowany jest do indywidualnych potrzeb rozwojowych i edukacyjnych oraz </text:span>możliwości psychofizycznych ucznia, uwzględniający zalecenia zawarte w orzeczeniu o potrzebie kształcenia specjalnego;</text:p>
              </text:list-item>
              <text:list-item>
                <text:p text:style-name="P48">zajęciach pozalekcyjnych – należy przez to rozumieć nieobowiązkowe zajęcia realizowane poza programem szkolnym, będące przedłużeniem procesu dydaktyczno – wychowawczego, np. zajęcia rozwijające zainteresowania i uzdolnienia uczniów czy też zajęcia dydaktyczno – wyrównawcze.</text:p>
              </text:list-item>
            </text:list>
            <text:p text:style-name="P5"> </text:p>
            <text:p text:style-name="P5"> </text:p>
            <text:p text:style-name="P59">ROZDZIAŁ II</text:p>
            <text:p text:style-name="P59"><text:soft-page-break/>CELE I ZADANIA SZKOŁY</text:p>
            <text:p text:style-name="P49">Cele i zadania szkoły wynikają z przepisów prawa jako podstawowego źródła<text:line-break/>do właściwych i niesprzecznych z prawem  postanowień statutu.</text:p>
            <text:p text:style-name="P4"> </text:p>
            <text:p text:style-name="P43">§ 4</text:p>
            <text:list text:continue-numbering="true">
              <text:list-item>
                <text:p text:style-name="P48">Najważniejszym celem kształcenia w szkole jest dbałość o integralny rozwój biologiczny, poznawczy, emocjonalny, społeczny i moralny uczniów.</text:p>
              </text:list-item>
              <text:list-item>
                <text:p text:style-name="P48">Szkoła realizuje cele i zadania wynikające z przepisów prawa oraz uwzględniające program wychowawczy szkoły i program profilaktyki dostosowany do potrzeb rozwojowych uczniów oraz potrzeb danego środowiska.</text:p>
              </text:list-item>
              <text:list-item>
                <text:p text:style-name="P48">Szkoła umożliwia zdobycie wiedzy i umiejętności niezbędnych<text:line-break/>do uzyskania świadectwa ukończenia szkoły oraz zdawania egzaminów pozwalających na kontynuację edukacji na wyższym etapie kształcenia.</text:p>
              </text:list-item>
              <text:list-item>
                <text:p text:style-name="P48">W szkole realizowane są programy nauczania zgodne z wykazem MEN<text:line-break/> (z uwzględnieniem ramowych planów nauczania dla poszczególnych typów szkół) lub ich zmodyfikowane wersje, a także programy opracowane przez nauczycieli szkoły.</text:p>
              </text:list-item>
              <text:list-item>
                <text:p text:style-name="P26"><text:span text:style-name="T15">Szkoła umożliwia rozwijanie zainteresowań i uzdolnień uczniów, nauczając na zasadach indywidualizacji kształcenia oraz poprzez realizację indywidualnego toku lub programu nauczania.</text:span><text:line-break/><text:line-break/><text:span text:style-name="T17">5.1</text:span><text:span text:style-name="T15"> Rozwija zainteresowania uczniów, organizując:</text:span></text:p>
              </text:list-item>
            </text:list>
            <text:p text:style-name="P50">a) koła zainteresowań</text:p>
            <text:p text:style-name="P50">b) zajęcia indywidualne z uczniem zdolnym, umożliwiające mu realizację indywidualnego programu lub toku nauki;</text:p>
            <text:p text:style-name="P50">c) oddziały dwujęzyczne;</text:p>
            <text:p text:style-name="P27"><text:span text:style-name="T15">d) zajęcia w zakresie: pomocy w nauce, przygotowania  do egzaminów, konkursów czy olimpiad przedmiotowych;</text:span><text:line-break/> </text:p>
            <text:p text:style-name="P28"><text:span text:style-name="T15">6. Szkoła kształtuje potrzeby i umiejętności dbania o własne ciało, zdrowie i sprawność fizyczną.</text:span></text:p>
            <text:p text:style-name="P51"><text:soft-page-break/>7. Szkoła otacza szczególną opieką uczniów niepełnosprawnych poprzez działania integrujące uczniów ze społecznością szkolną oraz stwarzanie warunków pełnej dostępności do oferty edukacyjnej.</text:p>
            <text:p text:style-name="P51">8. Szkoła umożliwia uczniom podtrzymywanie poczucia tożsamości narodowej, etycznej, językowej i religijnej poprzez rozwijanie i wpajanie zasad:</text:p>
            <text:p text:style-name="P52">1) tolerancji i akceptacji dla odmienności narodowej i religijnej oraz szacunku dla obrzędów religijnych różnych wyznań;</text:p>
            <text:p text:style-name="P52">2) tolerancji i akceptacji w swobodnym wyborze uczestnictwa w katechizacji oraz w obrzędach religijnych;</text:p>
            <text:p text:style-name="P52">3) tolerancji i akceptacji swobodnego wyrażania myśli i przekonań światopoglądowych oraz religijnych nienaruszających dobra innych osób;</text:p>
            <text:p text:style-name="P52">4) równych praw i równego traktowania uczniów niezależnie od ich przynależności narodowej, wyznaniowej lub bezwyznaniowości;</text:p>
            <text:p text:style-name="P51">9. Szkoła udziela uczniom pomocy psychologicznej i pedagogicznej: pomoc psychologiczno – pedagogiczna udzielana uczniowi w szkole polega na rozpoznawaniu i zaspokajaniu indywidualnych potrzeb rozwojowych  i edukacyjnych ucznia oraz rozpoznawaniu indywidualnych możliwości psychofizycznych ucznia, wynikających w szczególności:</text:p>
            <text:p text:style-name="P52">1) z niepełnosprawności</text:p>
            <text:p text:style-name="P52">2) z niedostosowania społecznego</text:p>
            <text:p text:style-name="P52">3) z zagrożenia niedostosowaniem społecznym;</text:p>
            <text:p text:style-name="P56">4) ze szczególnych uzdolnień;</text:p>
            <text:p text:style-name="P52">5) ze specyficznych trudności w uczeniu się;</text:p>
            <text:p text:style-name="P52">6) z deficytów kompetencji językowej i zaburzeń sprawności językowych;</text:p>
            <text:p text:style-name="P52">7) z choroby przewlekłej;</text:p>
            <text:p text:style-name="P52">8) z sytuacji kryzysowych lub traumatycznych;</text:p>
            <text:p text:style-name="P52">9) z niepowodzeń edukacyjnych;</text:p>
            <text:p text:style-name="P36">10.  <text:span text:style-name="T15">Szkoła sprawuje indywidualną opiekę nad uczniami odpowiednio do ich potrzeb:</text:span></text:p>
            <text:p text:style-name="P52"><text:soft-page-break/>1) prowadzi diagnozę środowiska ucznia i rozpoznaje potencjalne możliwości oraz indywidualne potrzeby ucznia, w miarę możliwości zaspokaja je;</text:p>
            <text:p text:style-name="P52">2) organizuje zajęcia integracyjne;</text:p>
            <text:p text:style-name="P52">3) współpracuje z poradnią psychologiczno – pedagogiczną;</text:p>
            <text:p text:style-name="P52">4) współpracuje z placówkami i instytucjami działającymi na rzecz pomocy rodzinie i dziecku;</text:p>
            <text:p text:style-name="P52">5) współpracuje z instytucjami dbającymi o bezpieczeństwo: policją<text:line-break/>i strażą miejską;</text:p>
            <text:p text:style-name="P52">6) gromadzi informacje o trudnościach wychowawczych występujących wśród uczniów danego oddziału i przekazuje je na posiedzeniach zespołów wychowawczych i rady pedagogicznej okresowej;</text:p>
            <text:p text:style-name="P52">7) umożliwia korzystanie z pomocy pedagoga i psychologa szkolnego;</text:p>
            <text:p text:style-name="P52">8) umożliwia uzyskiwanie pomocy materialnej;</text:p>
            <text:p text:style-name="P52">9) organizuje stołówkę szkolną oraz świetlicę;</text:p>
            <text:p text:style-name="P52">10) organizuje zajęcia korekcyjno – kompensacyjne;</text:p>
            <text:p text:style-name="P52">11) organizuje zajęcia gimnastyki korekcyjnej;</text:p>
            <text:p text:style-name="P52">12)organizuje zajęcia rozwijające kompetencje emocjonalno – społeczne.</text:p>
            <text:p text:style-name="P36">11.  <text:span text:style-name="T15">Szkoła zapewnia uczniom bezpieczeństwo i opiekę poprzez:</text:span></text:p>
            <text:p text:style-name="P30"><text:span text:style-name="T15">1) ochronę ich zdrowia, ochronę przed przemocą, uzależnieniami, </text:span><text:span text:style-name="T13">demoralizacją oraz innymi przejawami patologii społecznej;</text:span></text:p>
            <text:p text:style-name="P52">2) organizowanie bezpiecznych warunków nauki, wychowania i opieki we współpracy z organem prowadzącym szkołę;</text:p>
            <text:p text:style-name="P52">3) stały monitoring wizyjny budynku oraz terenu szkoły;</text:p>
            <text:p text:style-name="P52">4)sprawowanie przez nauczycieli dyżurów zgodnie z harmonogramem przed rozpoczęciem zajęć lekcyjnych oraz w trakcie przerw między zajęciami;</text:p>
            <text:p text:style-name="P52">5) ciągły nadzór pedagogiczny na zajęciach obowiązkowych, nadobowiązkowych i pozalekcyjnych;</text:p>
            <text:p text:style-name="P37"><text:soft-page-break/><text:span text:style-name="T15">6) omawianie zasad bezpieczeństwa na godzinach wychowawczych;</text:span></text:p>
            <text:p text:style-name="P52">7) organizowanie szkoleń dla wszystkich pracowników szkoły w zakresie bhp i ppoż;</text:p>
            <text:p text:style-name="P52">8) równomierne rozkładanie lekcji w tygodniowym rozkładzie zadań;</text:p>
            <text:p text:style-name="P52">9) zabezpieczenie dostępu do internetu przed treściami, które mogą stanowić zagrożenie dla prawidłowego rozwoju psychicznego uczniów;</text:p>
            <text:p text:style-name="P52">10) zaznajamianie uczniów z regulaminami pracowni, z instrukcjami obsługi przy wszystkich urządzeniach wykorzystywanych w procesie edukacyjnym umieszczanych w pracowniach o zwiększonym ryzyku wypadku;</text:p>
            <text:p text:style-name="P52">11) ustalanie zasad i regulaminów związanych z funkcjonowaniem szkoły, zapoznanie z nimi całą społeczność szkolną i skuteczne ich przestrzeganie;</text:p>
            <text:p text:style-name="P52">12) przestrzeganie praw ucznia;</text:p>
            <text:p text:style-name="P52">13)prowadzenie rozmów i mediacji, prowadzonych do rozwiązywania problemów;</text:p>
            <text:p text:style-name="P52">14) kontrolę pomieszczeń, w których nauczyciele będą prowadzili zajęcia oraz sprzętu i pomocy dydaktycznych, którymi w trakcie zajęć będą się posługiwali;</text:p>
            <text:p text:style-name="P52">15) zwracanie uwagi na prawidłowe odżywianie uczniów i racjonalne wykorzystanie czasu wolnego;</text:p>
            <text:p text:style-name="P30"><text:span text:style-name="T15">16) prowadzenie dla uczniów i ich rodziców warsztatów i spotkań tematycznych dotyczących uzależnień, narkotyków, dopalaczy, cyberprzemocy, zastraszania, anoreksji, bulimii i innych zjawisk  </text:span><text:span text:style-name="T13">dotykających współczesny świat;</text:span></text:p>
            <text:p text:style-name="P36">12.  <text:span text:style-name="T15">Szkoła sprawuje opiekę nad uczniami podczas szkolnych wycieczek i zajęć organizowanych poza terenem szkoły:</text:span></text:p>
            <text:p text:style-name="P52">1) wyznaczając nauczyciela - kierownika grupy, który ponosi pełną odpowiedzialność za bezpieczeństwo uczniów zgodnie<text:line-break/>z obowiązującymi przepisami prawa w tym zakresie;</text:p>
            <text:p text:style-name="P52">2) zapewniając uczniom odpowiednią liczbę opiekunów w zależności od rodzaju organizowanej wycieczki lub niepełnosprawności uczniów i ich wieku;</text:p>
            <text:p text:style-name="P52"><text:soft-page-break/>3) przestrzegając obowiązujących zasad bezpieczeństwa organizowania wycieczek szkolnych, zgodnie z odrębnymi przepisami;</text:p>
            <text:p text:style-name="P52">4) współpracując z rodzicami uczniów, którzy na prośbę nauczyciela - organizatora mogą włączyć się do pomocy w zakresie organizacji wycieczki czy opieki nad uczniami oraz pokrywają w pełni koszty z tym związane;</text:p>
            <text:p text:style-name="P52">5) zapoznając uczniów z programem i regulaminem wycieczek oraz przepisami bezpieczeństwa;</text:p>
            <text:p text:style-name="P62">  <text:span text:style-name="T8">13.  Szkoła powierza nauczycielom obowiązki wychowawcy zapewniając;</text:span></text:p>
            <text:p text:style-name="P52">1) ciągłość pracy wychowawcy z danym oddziałem, w miarę możliwości;</text:p>
            <text:p text:style-name="P52">2) pomoc i wsparcie w działaniach opiekuńczo- wychowawczych;</text:p>
            <text:p text:style-name="P52">3) warsztaty umiejętności wychowawczych organizowane dla wychowawców;</text:p>
            <text:p text:style-name="P51">14. Szkoła prowadzi działalność innowacyjną i eksperymentalną:</text:p>
            <text:p text:style-name="P52">1) rozbudza zainteresowania problematyką innowacyjną i eksperymentalną członków rady pedagogicznej;</text:p>
            <text:p text:style-name="P52">2) udziela pomocy formalno - prawnej nauczycielom zainteresowanym prowadzeniem innowacji i eksperymentów;</text:p>
            <text:p text:style-name="P52">3) organizuje współdziałania ze stowarzyszeniami lub innymi organizacjami w zakresie działalności innowacyjnej;</text:p>
            <text:p text:style-name="P51">15. Szkoła kształtuje poczucie miłości do ojczyzny przez szacunek i przywiązanie do tradycji i historii własnego narodu oraz jego osiągnięć, kultury oraz języka poprzez;</text:p>
            <text:p text:style-name="P52">1) organizowanie dla uczniów wycieczek edukacyjnych do miejsc poświęconych pamięci narodowej;</text:p>
            <text:p text:style-name="P52">2) udział uczniów w apelach poświęconych ważnym rocznicom państwowym, umacniając więzi z krajem ojczystym i rozbudzając świadomość obywatelską;</text:p>
            <text:p text:style-name="P52">3) udział uczniów w uroczystościach szkolnych;</text:p>
            <text:p text:style-name="P52">4) zapoznanie uczniów z symbolami narodowymi, ważnymi dla kraju rocznicami i zasadami, instytucjami, które posiadają <text:soft-page-break/>istotne znaczenie dla funkcjonowania państwa polskiego;</text:p>
            <text:p text:style-name="P52">5) przygotowanie uczniów do świadomego, aktywnego i odpowiedzialnego uczestnictwa w życiu społecznym;</text:p>
            <text:p text:style-name="P48">16. Szkoła zapewnia każdemu uczniowi warunki niezbędne do rozwoju, podnosi jakość pracy szkoły i przyczynia się do jej rozwoju organizacyjnego poprzez;</text:p>
            <text:p text:style-name="P52">1) organizację optymalnych warunków realizacji działalności dydaktycznej, wychowawczej i opiekuńczej;</text:p>
            <text:p text:style-name="P52">2) realizację wymagań stawianych przez państwo w ramach nadzoru pedagogicznego;</text:p>
            <text:p text:style-name="P52">3) sprawowanie przez dyrektora i wicedyrektora nadzoru pedagogicznego w celu podnoszenia jakości pracy szkoły;</text:p>
            <text:p text:style-name="P52">4) uzyskiwanie jak najlepszych efektów w pracy dydaktycznej, wychowawczej i opiekuńczej;</text:p>
            <text:p text:style-name="P52">5) tworzenie warunków do rozwoju ucznia przy jednoczesnym przygotowywaniu go do pracy na rzecz środowiska i przy współpracy ze środowiskiem;</text:p>
            <text:p text:style-name="P52">6) współpracę szkoły z rodzicami i środowiskiem na rzecz wzajemnego zrozumienia i działania w społeczności lokalnej;</text:p>
            <text:p text:style-name="P52">7) bieżącą analizę i modyfikowanie statutu szkoły;</text:p>
            <text:p text:style-name="P52">8) realizowanie planów wynikających z koncepcji pracy szkoły;</text:p>
            <text:p text:style-name="P48">17.  Szkoła organizuje wolontariat w szkole, w tym zakresie:</text:p>
            <text:p text:style-name="P52">1) zapoznaje uczniów z ideą wolontariatu i propaguje ją;</text:p>
            <text:p text:style-name="P52">2) kreuje wizerunek szkoły jako centrum lokalnej aktywności;</text:p>
            <text:p text:style-name="P52">3) uczy postaw szacunku i tolerancji wobec drugiego człowieka;</text:p>
            <text:p text:style-name="P52">4) uczy postaw niesienia bezinteresownej pomocy w środowisku szkolnym i poza szkołą;</text:p>
            <text:p text:style-name="P52">5) wspiera uczniów w organizacji pomocy koleżeńskiej w nauce, organizacji wsparcia dla uczniów niepełnosprawnych, sprawowanie opieki nad uczniami klas młodszych, pracy na rzecz biblioteki szkolnej;</text:p>
            <text:p text:style-name="P52"><text:soft-page-break/>6) kształtuje postawy prospołeczne, uwrażliwiając na cierpienie, samotność i potrzeby innych;</text:p>
            <text:p text:style-name="P52">7) organizuje działania na rzecz środowiska przy współpracy z instytucjami działającymi na rzecz innych osób;</text:p>
            <text:p text:style-name="P38"><text:span text:style-name="T15">18. Szkoła prowadzi działania związane z promocją i ochroną zdrowia poprzez:</text:span></text:p>
            <text:p text:style-name="P52">1) promowanie zdrowego stylu życia i aktywnego spędzania czasu wolnego, propagowania zdrowej żywności sprzyjającej prawidłowemu rozwojowi fizycznemu;</text:p>
            <text:p text:style-name="P52">2) przygotowywanie w szkolnej stołówce zdrowych obiadów;</text:p>
            <text:p text:style-name="P52">3) udział uczniów w konkursach poświęconych tematyce promocji i ochrony zdrowia;</text:p>
            <text:p text:style-name="P52">4) promocję zbiórki odpadów i segregacji śmieci oraz udział w akcjach typu „Sprzątanie świata”.</text:p>
            <text:p text:style-name="P48">19. Szkoła realizuje działania związane z doradztwem zawodowym:</text:p>
            <text:p text:style-name="P52">1) diagnozuje potrzeby uczniów w zakresie doradztwa zawodowego;</text:p>
            <text:p text:style-name="P52">2) udziela pomocy uczniom w planowaniu i wyborze ścieżki kształcenia i kariery zawodowej;</text:p>
            <text:p text:style-name="P52">3) prowadzi zajęcia związane z poznaniem samego siebie, swoich umiejętności i predyspozycji.</text:p>
            <text:p text:style-name="P70">20. W szkole istnieje możliwość kształcenia uczniów będących obywatelami Ukrainy.</text:p>
            <text:p text:style-name="P70">21. Uczniowie z Ukrainy przyjmowani są do oddziałów ogólnokształcących i realizują podstawę programową kształcenia ogólnego dostosowaną do ich potrzeb psychofizycznych i sytuacji wywołanej konfliktem zbrojnym na terenie ich państwa.</text:p>
            <text:p text:style-name="P76">22. Do zadań szkoły należy:</text:p>
            <text:p text:style-name="P77">a) wspieranie ucznia z Ukrainy  w aklimatyzowaniu się w nowych warunkach,</text:p>
            <text:p text:style-name="P77">b) budowanie przyjaznego środowiska uczniowi z Ukrainy</text:p>
            <text:p text:style-name="P6"> </text:p>
            <text:p text:style-name="P77">c) włączanie uczniów z Ukrainy do aktywnego udziału w życiu szkoły</text:p>
            <text:p text:style-name="P5"> </text:p>
            <text:p text:style-name="P48"><text:soft-page-break/>Cele i zadania realizują nauczyciele przy współpracy z rodzicami, poradnią psychologiczno - pedagogiczną, instytucjami świadczącymi w tym zakresie wsparcie i pomoc merytoryczną.</text:p>
            <text:p text:style-name="P5"> </text:p>
            <text:p text:style-name="P45">FORMY REALIZACJI ZADAŃ SZKOŁY</text:p>
            <text:p text:style-name="P45">§ 5</text:p>
            <text:list text:continue-numbering="true">
              <text:list-item>
                <text:p text:style-name="P48">Szkoła zapewnia każdemu uczniowi warunki niezbędne do jego rozwoju, tworzy optymalne warunki do realizacji działalności dydaktycznej, wychowawczej i opiekuńczej, podejmuje niezbędne działania podnoszące jakość pracy szkoły wpływające na jej rozwój organizacyjny.</text:p>
              </text:list-item>
              <text:list-item>
                <text:p text:style-name="P48">Podstawowymi formami działalności dydaktyczno - wychowawczej szkoły są:</text:p>
              </text:list-item>
            </text:list>
            <text:p text:style-name="P52">1) obowiązkowe zajęcia edukacyjne z zakresu kształcenia ogólnego;</text:p>
            <text:p text:style-name="P52">2) dodatkowe zajęcia edukacyjne, do których zalicza się:</text:p>
            <text:p text:style-name="P50">a) zajęcia z języka obcego nowożytnego innego niż język obcy nowożytny nauczany w ramach obowiązkowych zajęć edukacyjnych, o których mowa w pkt. 1;</text:p>
            <text:p text:style-name="P50">b) zajęcia, dla których nie została ustalona podstawa programowa, lecz program  nauczania tych zajęć został włączony do szkolnego zestawu programów nauczania;</text:p>
            <text:p text:style-name="P50">c) zajęcia rewalidacyjno - wychowawcze dla uczniów niepełnosprawnych;</text:p>
            <text:p text:style-name="P50">d) zajęcia prowadzone w ramach pomocy psychologiczno - pedagogicznej;</text:p>
            <text:p text:style-name="P50">e) zajęcia rozwijające zainteresowania i uzdolnienia uczniów kształtujące aktywność i kreatywność uczniów;</text:p>
            <text:p text:style-name="P50">f) zajęcia z zakresu doradztwa zawodowego;</text:p>
            <text:p text:style-name="P51">3. Szkoła może prowadzić również inne niż wymienione w ust. 2 zajęcia edukacyjne, o których mowa w przepisach wydanych<text:line-break/>na podstawie art. 12 ust. 2 Ustawy o systemie oświaty, np. naukę religii/ etyki.  </text:p>
            <text:p text:style-name="P51">4. Zajęcia rewalidacyjno - wychowawcze dla uczniów z orzeczoną niepełnosprawnością prowadzone w ramach pomocy psychologiczno - pedagogicznej i zajęcia rozwijające <text:soft-page-break/>zainteresowanie i uzdolnienia uczniów organizowane są i realizowane zgodnie z przepisami prawa dotyczącymi zasad udzielania i organizowania pomocy psychologiczno - pedagogicznej w publicznych przedszkolach i szkołach.</text:p>
            <text:p text:style-name="P51">5. Zajęcia, o których mowa w ust. 4 mogą być prowadzone z udziałem wolontariuszy.</text:p>
            <text:p text:style-name="P51">6. Zajęcia edukacyjne, o których mowa w ust. 2 pkt. 2 organizuje dyrektor szkoły, za zgodą organu prowadzącego szkołę i po zasięgnięciu opinii rady pedagogicznej i rady rodziców.</text:p>
            <text:p text:style-name="P5"> </text:p>
            <text:p text:style-name="P45">§ 6</text:p>
            <text:p text:style-name="P5"> </text:p>
            <text:list text:continue-numbering="true">
              <text:list-item>
                <text:p text:style-name="P48">Obowiązkowe zajęcia edukacyjne określone planem nauczania zgodnym z ramowym planem nauczania są prowadzone dla całego oddziału w klasach IV – VIII w systemie klasowo – lekcyjnym, a godzina tych zajęć trwa 45 minut.</text:p>
              </text:list-item>
              <text:list-item>
                <text:p text:style-name="P48">Czas trwania poszczególnych zajęć edukacyjnych w klasach I – III ustala nauczyciel prowadzący te zajęcia, zachowując ogólny tygodniowy czas zajęć zgodny z ramowym planem nauczania dla danego oddziału.</text:p>
              </text:list-item>
              <text:list-item>
                <text:p text:style-name="P48">Dodatkowe zajęcia edukacyjne, o których mowa w ust. 2 pkt 2 a i b , które po wprowadzeniu do tygodniowego rozkładu zajęć stają się obowiązkowymi dla ucznia, są prowadzone dla całego oddziału<text:line-break/>w systemie klasowo – lekcyjnym, godzina tych zajęć trwa 45 minut.</text:p>
              </text:list-item>
              <text:list-item>
                <text:p text:style-name="P48">Podziału oddziału na grupy na obowiązkowych i dodatkowych zajęciach edukacyjnych obowiązkowych dla ucznia, dokonuje się zgodnie z zasadami określonymi w przepisach o ramowych planach nauczania,<text:line-break/>a podział uwzględnia się w arkuszu organizacyjnym  szkoły.</text:p>
              </text:list-item>
            </text:list>
            <text:p text:style-name="P5"> </text:p>
            <text:p text:style-name="P60">ROZDZIAŁ III</text:p>
            <text:p text:style-name="P60">ORGANY SZKOŁY I ICH KOMPETENCJE</text:p>
            <text:p text:style-name="P45">§ 7</text:p>
            <text:p text:style-name="P48">1. Organami szkoły są:</text:p>
            <text:p text:style-name="P52">1) dyrektor szkoły;</text:p>
            <text:p text:style-name="P52"><text:soft-page-break/>2) rada pedagogiczna;</text:p>
            <text:p text:style-name="P52">3) samorząd uczniowski;</text:p>
            <text:p text:style-name="P52">4) rada rodziców;</text:p>
            <text:p text:style-name="P5"> </text:p>
            <text:p text:style-name="P45">DYREKTOR SZKOŁY</text:p>
            <text:p text:style-name="P45">§ 8</text:p>
            <text:p text:style-name="P5"> </text:p>
            <text:p text:style-name="P48">1. Dyrektor szkoły kieruje działalnością szkoły oraz reprezentuje ją na zewnątrz.</text:p>
            <text:p text:style-name="P48">2. Zadaniem dyrektora szkoły jest w szczególności:</text:p>
            <text:p text:style-name="P52">1)  sprawowanie opieki nad uczniami i wychowankami oraz stwarzanie warunków harmonijnego rozwoju psychofizycznego poprzez aktywne działanie prozdrowotne;</text:p>
            <text:p text:style-name="P52">2)   kierowanie bieżącą działalnością dydaktyczno - wychowawczą<text:line-break/>i opiekuńczą szkoły oraz reprezentowanie jej na zewnątrz;</text:p>
            <text:p text:style-name="P52">3) sprawowanie nadzoru pedagogicznego nad działalnością nauczycieli i wychowawców;</text:p>
            <text:p text:style-name="P52">4)  realizowanie uchwał rady pedagogicznej podjętych w ramach ich kompetencji stanowiących;</text:p>
            <text:p text:style-name="P52">5) dysponowanie środkami określonymi w planie finansowym szkoły oraz ponoszenie odpowiedzialności za ich prawidłowe wykorzystanie;</text:p>
            <text:p text:style-name="P30"><text:span text:style-name="T15">6) występowanie, w sprawie odznaczeń, nagród i innych wyróżnień dla nauczycieli oraz pozostałych pracowników szkoły, po zasięgnięciu opinii rady pedagogicznej;   </text:span><text:line-break/><text:span text:style-name="T13">7) przyznawanie nagród nauczycielom oraz pracownikom administracyjnym i obsługowym;</text:span></text:p>
            <text:p text:style-name="P52">8) dokonywanie oceny pracy nauczycieli i pracowników samorządowych zatrudnionych w szkole;</text:p>
            <text:p text:style-name="P52">9)  sprawowanie nadzoru nad awansem zawodowym nauczycieli zgodnie z odrębnymi przepisami;</text:p>
            <text:p text:style-name="P52">10)  prowadzenie dokumentacji pedagogicznej i sprawowanie nadzoru nad jej sporządzaniem przez nauczycieli zgodnie <text:soft-page-break/>z odrębnymi przepisami;</text:p>
            <text:p text:style-name="P52">11)     zarządzanie funduszem socjalnym i zdrowotnym szkoły;</text:p>
            <text:p text:style-name="P52">12)  współdziałanie ze szkołami wyższymi w organizacji praktyk pedagogicznych;</text:p>
            <text:p text:style-name="P52">13)   nadzorowanie realizacji zaleceń wynikających z orzeczenia  o potrzebie kształcenia specjalnego ucznia;</text:p>
            <text:p text:style-name="P52">14)     przewodniczenie radzie pedagogicznej;</text:p>
            <text:p text:style-name="P52">15)    przygotowywanie zebrań rady pedagogicznej i informowanie o ich terminie członków rady;</text:p>
            <text:p text:style-name="P52">16) zatrudnianie i zwalnianie nauczycieli i pracowników niepedagogicznych zgodnie z odrębnymi przepisami prawa;</text:p>
            <text:p text:style-name="P52">17)    dbanie o właściwą atmosferę i dyscyplinę pracy w szkole oraz o powierzone mienie;</text:p>
            <text:p text:style-name="P52">18)     opracowywanie arkusza organizacyjnego szkoły;</text:p>
            <text:p text:style-name="P52">19) wykonywanie innych zadań wynikających z przepisów szczególnych;</text:p>
            <text:p text:style-name="P48">3. Dyrektor szkoły jest kierownikiem zakładu pracy dla zatrudnionych w szkole nauczycieli i innych pracowników.</text:p>
            <text:p text:style-name="P48">4. Dyrektor szkoły ma prawo do wstrzymania uchwał rady pedagogicznej niezgodnych z przepisami prawa, o których wstrzymaniu wykonywania, dyrektor szkoły zawiadamia kuratora oświaty i organ prowadzący;</text:p>
            <text:p text:style-name="P48">5. W wykonaniu swych zadań dyrektor szkoły współpracuje z organami, o których mowa w § 7 ust. 1 pkt 2,3,4.</text:p>
            <text:p text:style-name="P5"> </text:p>
            <text:p text:style-name="P45">§ 9</text:p>
            <text:p text:style-name="P48">1. W szkole tworzy się stanowisko wicedyrektora.</text:p>
            <text:p text:style-name="P48">2. Zakres zadań i kompetencji dla wicedyrektora opracowuje dyrektor szkoły.</text:p>
            <text:p text:style-name="P48">3. Dyrektor szkoły, za zgodą organu prowadzącego, może tworzyć inne stanowiska kierownicze w szkole.</text:p>
            <text:p text:style-name="P5"> </text:p>
            <text:p text:style-name="P45">RADA PEDAGOGICZNA</text:p>
            <text:p text:style-name="P45"><text:soft-page-break/>§ 10</text:p>
            <text:p text:style-name="P48">1. Rada pedagogiczna jest kolegialnym organem szkoły realizującym zadania dydaktyczne, wychowawcze i opiekuńcze, wynikające z przepisów prawa, statutu szkoły oraz innych regulaminów wewnątrzszkolnych.</text:p>
            <text:p text:style-name="P48">2. Rada pedagogiczna uchwala regulamin swojej działalności, który musi być zgodny z przepisami prawa oraz niniejszym statutem.</text:p>
            <text:p text:style-name="P48">3. W skład rady pedagogicznej wchodzą: dyrektor szkoły i wszyscy nauczyciele zatrudnieni w szkole.</text:p>
            <text:p text:style-name="P48">4. W zebraniach rady pedagogicznej mogą brać udział, z głosem doradczym, osoby zaproszone przez jej przewodniczącego, za zgodą lub na wniosek rady pedagogicznej, w tym przedstawiciele stowarzyszeń i innych organizacji, których celem statutowym jest działalność wychowawcza lub rozszerzanie i wzbogacanie form działalności dydaktycznej, wychowawczej i opiekuńczej szkoły.</text:p>
            <text:p text:style-name="P48">5. Zebrania rady pedagogicznej są organizowane przed rozpoczęciem roku szkolnego, w każdym okresie (półroczu) w związku z klasyfikowaniem i promowaniem uczniów, po zakończeniu rocznych zajęć dydaktyczno – wychowawczych oraz w miarę bieżących potrzeb.</text:p>
            <text:p text:style-name="P48">6. Zebrania rady pedagogicznej mogą być organizowane na wniosek organu sprawującego nadzór pedagogiczny, z inicjatywy dyrektora szkoły, organu prowadzącego szkołę albo z inicjatywy co najmniej 1/3 członków rady pedagogicznej.</text:p>
            <text:p text:style-name="P48">7. Obecność nauczycieli na zebraniach rady pedagogicznej jest obowiązkowa. Członkowie rady usprawiedliwiają swoją nieobecność na zebraniu rady jej przewodniczącemu. Nieusprawiedliwioną nieobecność członka rady na jej zebraniu należy traktować jako nieobecność w pracy ze wszystkimi tego konsekwencjami.</text:p>
            <text:p text:style-name="P48">8. Do kompetencji stanowiących rady pedagogicznej należy:</text:p>
            <text:p text:style-name="P51">1) podejmowanie uchwał w sprawie:</text:p>
            <text:p text:style-name="P52">a) wyników klasyfikacji i promocji uczniów</text:p>
            <text:p text:style-name="P52">b) eksperymentów pedagogicznych w szkole po zaopiniowaniu ich projektów przez radę rodziców</text:p>
            <text:p text:style-name="P52">c) skreślenia z listy uczniów</text:p>
            <text:p text:style-name="P51">2) zatwierdzanie planów pracy szkoły;</text:p>
            <text:p text:style-name="P51"><text:soft-page-break/>3) ustalanie organizacji doskonalenia zawodowego nauczycieli szkoły;</text:p>
            <text:p text:style-name="P51">4) ustalanie sposobu wykorzystania wyników nadzoru pedagogicznego, w tym sprawowanego nad szkołą przez organ nadzoru pedagogicznego, w celu doskonalenia pracy szkoły;</text:p>
            <text:p text:style-name="P48">9. Rada pedagogiczna przygotowuje projekt statutu szkoły albo jego zmian.</text:p>
            <text:p text:style-name="P48">10.Rada pedagogiczna może wystąpić z wnioskiem o odwołanie nauczyciela ze stanowiska dyrektora lub z innego stanowiska kierowniczego w szkole.</text:p>
            <text:p text:style-name="P54">11. Rada pedagogiczna opiniuje w szczególności:</text:p>
            <text:p text:style-name="P55">1) organizację pracy szkoły;</text:p>
            <text:p text:style-name="P55">2) projekt planu finansowego szkoły;</text:p>
            <text:p text:style-name="P55">3) wnioski dyrektora szkoły o przyznanie nauczycielom odznaczeń, nagród i innych wyróżnień;</text:p>
            <text:p text:style-name="P55">4) propozycje dyrektora szkoły w sprawach przydziału nauczycielom stałych prac i zajęć w ramach wynagrodzenia zasadniczego oraz dodatkowo płatnych zajęć dydaktycznych, wychowawczych i opiekuńczych.</text:p>
            <text:p text:style-name="P54">12. Niezgodne z przepisami prawa uchwały rady pedagogicznej, wstrzymuje dyrektor szkoły. O wstrzymaniu wykonania uchwały niezwłocznie zawiadamia organ prowadzący szkołę oraz organ sprawujący nadzór pedagogiczny.</text:p>
            <text:p text:style-name="P54">13. Organ sprawujący nadzór pedagogiczny uchyla uchwałę w razie stwierdzenia jej niezgodności z przepisami prawa, po zasięgnięciu opinii organu prowadzącego szkołę. Rozstrzygnięcie organu sprawującego nadzór pedagogiczny jest ostateczne.</text:p>
            <text:p text:style-name="P54">14. Członkowie rady pedagogicznej są zobowiązani do nieujawnienia poruszanych na posiedzeniach spraw, które mogą naruszać dobro osobiste uczniów lub ich rodziców, a także nauczycieli i innych pracowników szkoły.</text:p>
            <text:p text:style-name="P54">15. Uchwały rady pedagogicznej są podejmowane zwykłą większością głosów, w obecności co najmniej połowy jej członków. Zebrania rady pedagogicznej są protokołowane zgodnie z odrębnymi przepisami.</text:p>
            <text:p text:style-name="P45">SAMORZĄD UCZNIOWSKI</text:p>
            <text:p text:style-name="P45">§ 11</text:p>
            <text:p text:style-name="P48">1. W szkole działa samorząd uczniowski, zwany dalej „samorządem”.</text:p>
            <text:p text:style-name="P48">2. Samorząd uczniowski tworzą wszyscy uczniowie szkoły.</text:p>
            <text:p text:style-name="P48"><text:soft-page-break/>3.Zasady wybierania i działania organów samorządu określa regulamin samorządu uchwalany przez ogół uczniów w głosowaniu równym, tajnym i powszechnym.</text:p>
            <text:p text:style-name="P48">4. Regulamin samorządu nie może być sprzeczny z przepisami prawa i niniejszym statutem.</text:p>
            <text:p text:style-name="P48">5. Organy samorządu są jedynymi reprezentantami ogółu uczniów.</text:p>
            <text:p text:style-name="P48">6. Samorząd może przestawić radzie rodziców, radzie pedagogicznej i dyrektorowi szkoły wnioski i opinie we wszystkich sprawach szkoły, a w szczególności dotyczących realizacji podstawowych praw uczniowskich, takich jak:</text:p>
            <text:p text:style-name="P51">1) prawo do zapoznania się z programem nauczania, z jego treścią, celami oraz stawianymi wymaganiami;</text:p>
            <text:p text:style-name="P51">2) prawo do jawnej i umotywowanej oceny postępów w nauce i zachowaniu;</text:p>
            <text:p text:style-name="P51">3) prawo do organizacji życia szkolnego, umożliwiającego zachowanie właściwych proporcji między wysiłkiem szkolnym, a możliwością rozwijania się i zaspokajania własnych zainteresowań;</text:p>
            <text:p text:style-name="P51">4) prawo do wydawania i redagowania gazetki szkolnej, pod warunkiem, że jej treść nie godzi w dobre imię żadnego z nauczycieli, uczniów oraz nie zawiera ona wulgaryzmów i treści obraźliwych dla czytelników;</text:p>
            <text:p text:style-name="P51">5) prawo organizowania działalności kulturalnej, oświatowej, sportowej oraz rozrywkowej zgodnie z własnymi potrzebami i możliwościami organizacyjnymi w porozumieniu z dyrektorem szkoły;</text:p>
            <text:p text:style-name="P51">6) prawo do wyboru nauczyciela( nauczycieli) pełniącego rolę opiekuna samorządu;</text:p>
            <text:p text:style-name="P26"><text:span text:style-name="T15">7. Samorząd ponadto zajmuje stanowisko w niektórych sprawach uczniowskich, gdzie podjęcie decyzji przez inne organy jest ustawowo związane z </text:span><text:span text:style-name="T13">zasięgnięciem opinii tego organu.</text:span></text:p>
            <text:p text:style-name="P48">8. Samorząd w porozumieniu z dyrektorem szkoły może podejmować działania z zakresu wolontariatu, o których mowa w § 4 ust. 17</text:p>
            <text:p text:style-name="P45">RADA RODZICÓW</text:p>
            <text:p text:style-name="P45">§ 12</text:p>
            <text:p text:style-name="P48"><text:soft-page-break/>1. W szkole działa rada rodziców, która reprezentuje ogół rodziców uczniów.</text:p>
            <text:p text:style-name="P48">2. W skład rady rodziców wchodzą po jednym przedstawicielu rad oddziałowych, wybranych w tajnych wyborach przez zebranie rodziców uczniów danego oddziału.</text:p>
            <text:p text:style-name="P48">3. W wyborach, o których mowa w ust. 2, jednego ucznia reprezentuje jeden rodzic. Wybory przeprowadza się na pierwszym zebraniu rodziców w każdym roku szkolnym.</text:p>
            <text:p text:style-name="P48">4. Rada rodziców uchwala regulamin swojej działalności, w którym określa w szczególności:</text:p>
            <text:p text:style-name="P51">1)wewnętrzną strukturę i tryb pracy rady;</text:p>
            <text:p text:style-name="P51">2)szczegółowy tryb prowadzenia wyborów do rad rodziców oraz przedstawicieli do rad oddziałowych.</text:p>
            <text:p text:style-name="P48">5. Rada rodziców może występować do dyrektora szkoły i innych organów szkoły z wnioskami i opiniami we wszystkich sprawach szkoły.</text:p>
            <text:p text:style-name="P48">6. Do kompetencji rady rodziców należy:</text:p>
            <text:p text:style-name="P51">1) uchwalanie w porozumieniu z radą pedagogiczną programu wychowawczo- profilaktycznego szkoły, o której mowa w §23 niniejszego statutu</text:p>
            <text:p text:style-name="P51">2) opiniowanie programy i harmonogramu poprawy efektywności kształcenia lub wychowania szkoły;</text:p>
            <text:p text:style-name="P51">3) opiniowanie projektu planu finansowego składanego przez dyrektora szkoły;</text:p>
            <text:p text:style-name="P51">4) opiniowanie projektów eksperymentów.</text:p>
            <text:p text:style-name="P48">7. W celu wspierania działalności statutowej szkoły rada rodziców może gromadzić fundusze z dobrowolnych składek rodziców oraz innych źródeł.</text:p>
            <text:p text:style-name="P48">8. Zasady wydatkowania funduszy rady rodziców określa regulamin rady rodziców.</text:p>
            <text:p text:style-name="P48">9. Fundusze, o których mowa w ust. 7 mogą być przechowywane na odrębnym rachunku bankowym rady rodziców. Do założenia u likwidacji tego rachunku bankowego oraz dysponowania funduszami tymi rachunkami są uprawnione osoby posiadające pisemne upoważnienie udzielone przez radę rodziców.</text:p>
            <text:p text:style-name="P5"> </text:p>
            <text:p text:style-name="P45"><text:soft-page-break/>ZASADY WSPÓŁDZIAŁANIA ORGANÓW SZKOŁY</text:p>
            <text:p text:style-name="P45">§ 13</text:p>
            <text:p text:style-name="P48">1. Organy szkoły mają możliwość swobodnego działania i podejmowania decyzji w granicach swoich kompetencji określonych prawem.</text:p>
            <text:p text:style-name="P48">2. Organy szkoły zobowiązane są do współdziałania ze wszystkimi organami szkoły w celu wymiany informacji o podejmowanych i planowanych działaniach i decyzjach.</text:p>
            <text:p text:style-name="P48">3. Współdziałanie organów szkoły ma na celu stworzenie jak najlepszych warunków rozwoju uczniów oraz podnoszenie poziomu jakości pracy szkoły.</text:p>
            <text:p text:style-name="P48">4. Organy szkoły planują swoją działalność na rok szkolny. Plany działań powinny być uchwalone do końca września i przekazane do wiadomości pozostałym organom.</text:p>
            <text:p text:style-name="P48">5. Każdy organ, po analizie planów działania pozostałych organów, może włączyć się do realizacji konkretnych zadań, proponując swoją opinię lub stanowisko w danej sprawie, nie naruszając kompetencji organu uprawnionego.</text:p>
            <text:p text:style-name="P48">6. Organy szkoły mogą zapraszać na swoje planowane lub doraźne zebrania przedstawicieli innych organów w celu wymiany poglądów i informacji.</text:p>
            <text:p text:style-name="P48">7.Organy szkoły współpracują ze sobą promując działalność szkoły.</text:p>
            <text:p text:style-name="P48">8. Rodzice przedstawiają swoje wnioski i opinie dyrektorowi szkoły poprzez swoją reprezentację tzn. radę rodziców w formie pisemnej lub radzie pedagogicznej w formie ustanej na jej zebraniu.</text:p>
            <text:p text:style-name="P48">9. Wnioski i opinie rozpatrywane są zgodnie z procedurą rozpatrywania skarg i wniosków obowiązujących w szkole.</text:p>
            <text:p text:style-name="P48">10. Koordynatorem współdziałania poszczególnych organów jest dyrektor szkoły, który zapewnia każdemu organowi możliwość swobodnego działania i podejmowania decyzji w ramach swoich kompetencji oraz umożliwia bieżącą wymianę informacji.</text:p>
            <text:p text:style-name="P48">11. Wszelkie spory pomiędzy organami szkoły rozstrzygane są wewnątrz szkoły, z zachowaniem drogi służbowej i zasad ujętych w <text:span text:style-name="T2">§</text:span>14 niniejszego statutu</text:p>
            <text:p text:style-name="P4"> </text:p>
            <text:p text:style-name="P43">SPOSOBY ROZWIĄZYWANIA SPORÓW POMIĘDZY ORGANAMI</text:p>
            <text:p text:style-name="P43"><text:soft-page-break/>§ 14</text:p>
            <text:p text:style-name="P49">1. W przypadku sporu między radą pedagogiczną, samorządem uczniowskim, radą rodziców:</text:p>
            <text:p text:style-name="P53">1) dyrektor szkoły prowadzi mediacje w sprawie spornej i podejmuje ostateczne decyzje;</text:p>
            <text:p text:style-name="P53">2) dyrektor szkoły, przed rozstrzygnięciem sporu jest zobowiązany zapoznać się ze stanowiskiem każdej ze stron i zachować bezstronność w ocenie tych stanowisk;</text:p>
            <text:p text:style-name="P53">3) dyrektor szkoły podejmuje działanie na pisemny wniosek któregoś z organów – strony sporu;</text:p>
            <text:p text:style-name="P53">4) dyrektor szkoły informuje zainteresowanych o swoim rozstrzygnięciu na piśmie wraz z uzasadnieniem w ciągu 14 dni od złożenia wniosku, o którym mowa w pkt.3.</text:p>
            <text:p text:style-name="P49">2. W przypadku sporu między organami szkoły, w którym stroną jest dyrektor szkoły, powoływany jest zespół mediacyjny. W skład zespołu  mediacyjnego wchodzi po jednym przedstawicielu organów szkoły, a dyrektor szkoły wyznacza swojego przedstawiciela do pracy w zespole.</text:p>
            <text:p text:style-name="P49">3. Zespół mediacyjny w pierwszej kolejności prowadzi postępowanie mediacyjne, a w przypadku niemożności rozwiązania sporu podejmuje decyzję w drodze głosowania.</text:p>
            <text:p text:style-name="P49">4. Strony sporu są zobowiązane przyjąć rozstrzygnięcie zespołu mediacyjnego jako rozwiązanie ostateczne.</text:p>
            <text:p text:style-name="P49">5. Każdej ze stron przysługuje prawo wniesienia zażalenia do organu prowadzącego lub organu sprawującego nadzór pedagogiczny, zgodnie z podziałem kompetencji określonych w ustawie.</text:p>
            <text:p text:style-name="P4"> </text:p>
            <text:p text:style-name="P59">ROZDZIAŁ   IV</text:p>
            <text:p text:style-name="P59">ORGANIZACJA PRACY SZKOŁY</text:p>
            <text:p text:style-name="P43">ORGANIZACJA NAUCZANIA I WYCHOWANIA – ZASADY OGÓLNE</text:p>
            <text:p text:style-name="P43">§ 15</text:p>
            <text:p text:style-name="P49">1. Podstawową jednostką organizacyjną szkoły jest oddział. Liczba oddziałów uczniów w klasie I nie może być większa niż 25.</text:p>
            <text:p text:style-name="P49">2. Nowy oddział tej samej klasy tworzy się za zgodą organu prowadzącego, jeżeli liczba uczniów jest mniejsza od 20.</text:p>
            <text:p text:style-name="P49"><text:soft-page-break/>3. Podział uczniów na grupy uzależniony jest od możliwości finansowych szkoły oraz wielkości sal i pomieszczeń dydaktycznych.</text:p>
            <text:p text:style-name="P49">4. Szkoła jest szkołą koedukacyjną.</text:p>
            <text:p text:style-name="P78">5.W oddziałach I-III liczebność uczniów może być powiększona o 4 uczniów będących obywatelami Ukrainy.</text:p>
            <text:p text:style-name="P4"> </text:p>
            <text:p text:style-name="P4"> </text:p>
            <text:p text:style-name="P43">§ 16</text:p>
            <text:p text:style-name="P49">1. Szczegółową organizację nauczania, wychowania i opieki w danym roku szkolnym określa arkusz organizacyjny szkoły.</text:p>
            <text:p text:style-name="P49">2. Arkusz organizacyjny szkoły opracowuje dyrektor szkoły uwzględniając ramowe plany nauczania, po zasięgnięciu opinii zakładowych organizacji związkowych reprezentatywnych  dla pracowników w rozumieniu ustawy o Radzie Dialogu Społecznego albo jednostkami organizacyjnymi, organizacji związkowych  wchodzących w skład organizacji związkowych w rozumieniu ustawy o Radzie Dialogu Społecznego,  zrzeszających  nauczycieli.</text:p>
            <text:p text:style-name="P49">3. Arkusz organizacyjny szkoły zatwierdza organ prowadzący  do 29 maja każdego roku, po zasięgnięciu opinii organu sprawującego nadzór pedagogiczny.</text:p>
            <text:p text:style-name="P49">4. Na podstawie arkusza organizacyjnego, dyrektor szkoły przygotowuje tygodniowy rozkład zajęć edukacyjnych na nowy rok szkolny, uwzględniając zasady ochrony zdrowia i higieny pracy.</text:p>
            <text:p text:style-name="P49">5. Dyrektor szkoły przygotowuje zmiany do arkusza organizacyjnego szkoły w formie aneksu do arkusza i przekazuje je organowi prowadzącemu szkołę do zatwierdzenia. Zmiany wdrażane są przez dyrektora szkoły po ich zatwierdzeniu przez organ prowadzący.                                                                             </text:p>
            <text:p text:style-name="P49">6. Dyrektor szkoły, biorąc pod uwagę warunki lokalowe i możliwości organizacyjne szkoły, ustala w danym roku szkolnym dodatkowe 8 dni wolnych od zajęć dydaktyczno – wychowawczych.</text:p>
            <text:p text:style-name="P49">7. Dni wole od zajęć dydaktyczno – wychowawczych zaproponowane przez dyrektora opiniuje rada pedagogiczna, rada rodziców i samorząd uczniowski. Do ogólnej wiadomości podane są do dnia 30 września każdego roku.</text:p>
            <text:p text:style-name="P49">8. Oddział można dzielić na grupy na zajęciach z języków obcych, wychowania fizycznego i informatyki oraz na zajęciach, dla których z treści programu nauczania wynika konieczność prowadzenia ćwiczeń, w tym laboratoryjnych.</text:p>
            <text:p text:style-name="P49"><text:soft-page-break/>9. Podział na grupy jest obowiązkowy z języków obcych i informatyki w oddziałach liczących 25 uczniów i więcej oraz podczas ćwiczeń, w tym laboratoryjnych, w oddziałach liczących powyżej 30 uczniów.</text:p>
            <text:p text:style-name="P49">10. Zajęcia z wychowania fizycznego prowadzone są w grupach od 12 do 26 uczniów.</text:p>
            <text:p text:style-name="P4"> </text:p>
            <text:p text:style-name="P43">§ 17</text:p>
            <text:p text:style-name="P4"> </text:p>
            <text:p text:style-name="P49">1. W szkole organizuje się oddział przedszkolny.</text:p>
            <text:p text:style-name="P53">1) Cele i zadania przedszkola:</text:p>
            <text:p text:style-name="P53">a) zapewnienie kształcenia, wychowania i opieki odpowiednia do wieku dziecka i osiągniętego stopnia rozwoju;</text:p>
            <text:p text:style-name="P53">b) zapewnienie dzieciom bezpiecznych i higienicznych warunków pobytu w przedszkolu;</text:p>
            <text:p text:style-name="P53">c) organizowanie pracy z wychowankami zgodnie z zasadami higieny pracy, nauki i wypoczynku oraz prawidłowościami psychologii rozwoju dzieci;</text:p>
            <text:p text:style-name="P53">d) dostosowanie treści, metod i form pracy dydaktycznej, wychowawczej i opiekuńczej do możliwości psychofizycznych dzieci oraz jej indywidualizacja zgodnie z jednostkowymi potrzebami i możliwościami;</text:p>
            <text:p text:style-name="P53">e) wspomaganie indywidualnego rozwoju dziecka z wykorzystaniem jego własnej inicjatywy;</text:p>
            <text:p text:style-name="P53">f) prowadzenie działalności diagnostycznej dotyczącej rozwoju dziecka;</text:p>
            <text:p text:style-name="P49">2. Przedszkole realizuje cele i zadania wynikające z ustawy, a także z wydanych na jej podstawie aktów wykonawczych, poprzez organizowanie przez nauczycieli pracy z całą grupą dzieci, zespołowo lub indywidualnie, w oparciu o podstawy programowe wychowania przedszkolnego, stosując zróżnicowane metody i formy pracy z dzieckiem zaczerpnięte z różnorodnych koncepcji pedagogicznych.</text:p>
            <text:p text:style-name="P49">3. Przedszkole realizuje swoje cele i zadania we współdziałaniu z rodzicami lub opiekunami dziecka.</text:p>
            <text:p text:style-name="P49">4. Przedszkole zapewnia dzieciom bezpieczeństwo podczas pobytu w przedszkolu oraz wszystkich zajęć organizowanych poza przedszkolem.</text:p>
            <text:p text:style-name="P4"> </text:p>
            <text:p text:style-name="P43"><text:soft-page-break/>§ 18</text:p>
            <text:p text:style-name="P4"> </text:p>
            <text:p text:style-name="P49">1. Szkoła przyjmuje na praktyki pedagogiczne i nauczycielskie studentów szkół wyższych kształcących nauczycieli, na podstawie pisemnego porozumienia zawartego pomiędzy dyrektorem lub – za jego zgodą, z poszczególnymi nauczycielami czy zakładem kształcenia nauczycieli lub szkołą wyższą.</text:p>
            <text:p text:style-name="P49">2. Koszty związane z przebiegiem praktyk pokrywa zakład kierujący na praktykę.</text:p>
            <text:p text:style-name="P49">3. Dyrektor szkoły wyznacza nauczyciela, który sprawować będzie opiekę nad praktykantem.</text:p>
            <text:p text:style-name="P4"> </text:p>
            <text:p text:style-name="P43">§ 19</text:p>
            <text:p text:style-name="P4"> </text:p>
            <text:p text:style-name="P49">1. W szkole mogą działać stowarzyszenia i organizację, których celem statutowym jest działalność wychowawcza oraz rozszerzająca i wzbogacająca formy działalności dydaktycznej, wychowawczej i opiekuńczej.</text:p>
            <text:p text:style-name="P4"> </text:p>
            <text:p text:style-name="P43">§ 20</text:p>
            <text:p text:style-name="P4"> </text:p>
            <text:p text:style-name="P49">1. W szkole organizuje się naukę religii oraz etyki w oparciu o odrębne przepisy prawa.</text:p>
            <text:p text:style-name="P65">  <text:span text:style-name="T4">§ 21</text:span></text:p>
            <text:p text:style-name="P49">1. W szkole organizowane są zajęcia pozalekcyjne uwzględniające potrzeby rozwojowe uczniów i ich zainteresowania.</text:p>
            <text:p text:style-name="P49">2. Zajęcia pozalekcyjne, o których mowa w ust. 1 prowadzone są przez nauczycieli z środków przeznaczonych na ten cel w budżecie szkoły, w ramach programów Unii Europejskiej lub z innych środków pozyskanych przez szkołę.</text:p>
            <text:p text:style-name="P49">3. Na początku roku szkolnego, dyrektor szkoły wraz z radą pedagogiczną, opracowują propozycję zajęć pozalekcyjnych.</text:p>
            <text:p text:style-name="P49">4. Udział uczniów we wszystkich formach zajęć pozalekcyjnych jest dobrowolny i wymaga zgody rodziców.</text:p>
            <text:p text:style-name="P49">5. Na zajęciach pozalekcyjnych nauczyciele odpowiadają za uczniów, za jakość zajęć oraz przestrzegają zasad bezpieczeństwa i higieny pracy.</text:p>
            <text:p text:style-name="P49"><text:soft-page-break/>6. Nauczyciel zobowiązany jest do opracowania programu zajęć pozalekcyjnych na początku roku szkolnego i przedstawienia go do zatwierdzenia dyrektorowi szkoły.</text:p>
            <text:p text:style-name="P49">7. Organizowanie zajęć pozaszkolnych nie może powodować zakłóceń toku realizacji programów nauczania i podstawy programowej.</text:p>
            <text:p text:style-name="P49">8.Wszystkie zajęcia pozaszkolne mogą odbywać się w dni wolne od nauki szkolnej, w godzinach otwarcia szkoły i po zakończeniu obowiązkowych zajęć edukacyjnych i zajęć realizowanych w ramach pomocy psychologiczno- pedagogicznej przez uczniów uczestniczących w nich.</text:p>
            <text:p text:style-name="P49">9. Organizacja zajęć pozaszkolnych w terminach w innych niż w ust.8z wyłączeniem form turystyki i krajoznawstwa oraz wypoczynku, wymaga uzyskania zgody dyrektora szkoły.</text:p>
            <text:p text:style-name="P49">10. Każdy organizator zajęć pozaszkolnych, o których mowa w ust. 7 jest obowiązany zapoznać się i przestrzegać postanowień regulaminu organizacji imprez okolicznościowych i zajęć pozaszkolnych.</text:p>
            <text:p text:style-name="P49">11. Zajęcia prowadzone z funduszu Unii Europejskiej lub z innych odnotowane są w dziennikach zajęć innych,</text:p>
            <text:p text:style-name="P49">13. W przypadku prowadzenia zajęć przez inny podmiot, za bezpieczeństwo uczniów i organizację zajęć odpowiada ten podmiot, po wcześniejszym podpisaniu odpowiedniej umowy przez dyrektora szkoły.</text:p>
            <text:p text:style-name="P4"> </text:p>
            <text:p text:style-name="P43">ORGANIZACJA POMOCY PSYCHOLOGICZNO – PEDAGOGICZNEJ</text:p>
            <text:p text:style-name="P65"> <text:span text:style-name="T7">§ 22</text:span></text:p>
            <text:p text:style-name="P49">1. Szkoła udziela i organizuje pomoc psychologiczno-pedagogiczną na zasadach określonych w rozporządzeniu o pomocy psychologiczno- pedagogicznej. Pomoc udzielana jest uczniom, ich rodzicom oraz nauczycielom.</text:p>
            <text:p text:style-name="P49">2. Pomoc psychologiczno- pedagogiczna udzielana uczniowi polega na rozpoznawaniu i zaspakajaniu indywidualnych potrzeb rozwojowych i edukacyjnych oraz rozpoznawaniu indywidualnych możliwości psychofizycznych ucznia, wynikających w szczególności z :</text:p>
            <text:p text:style-name="P35">1) z niepełnosprawności;<text:line-break/>2) z niedostosowania społecznego;<text:line-break/>3) z zagrożenia niedostosowaniem społecznym;<text:line-break/>4) z zaburzeń zachowania lub emocji;<text:line-break/>5) ze szczególnych uzdolnień;<text:line-break/>6) ze specyficznych trudności w uczeniu się;<text:line-break/>7) z deficytów kompetencji i zaburzeń sprawności językowych;<text:line-break/><text:soft-page-break/>8) z choroby przewlekłej;<text:line-break/>9) z sytuacji kryzysowych lub traumatycznych;<text:line-break/>10) z niepowodzeń edukacyjnych;<text:line-break/>11) z zaniedbań środowiskowych związanych z sytuacją bytową ucznia i jego rodziny, sposobem spędzania czasu wolnego i kontaktami środowiskowymi;<text:line-break/>12) z trudności adaptacyjnych związanych z różnicami kulturowymi lub ze zmianą środowiska edukacyjnego, w tym związanych z wcześniejszym kształceniem za granicą.</text:p>
            <text:p text:style-name="P49">3. Uczniom pomocy psychologiczno- pedagogicznej udzielają nauczyciele oraz specjaliści realizujący w szkole zadania z zakresu pomocy psychologiczno- pedagogicznej, w szczególności psycholodzy, pedagodzy, logopedzi i terapeuci pedagogiczni, zwani dalej „specjalistami”</text:p>
            <text:p text:style-name="P49">4. W szkole pomoc psychologiczno-pedagogiczna jest udzielana w trakcie bieżącej pracy z uczniem oraz przez zintegrowane działania nauczycieli i specjalistów, a także w formie:</text:p>
            <text:p text:style-name="P35">1) klas terapeutycznych;<text:line-break/>2) zajęć rozwijających uzdolnienia;<text:line-break/>3) zajęć rozwijających umiejętności uczenia się;<text:line-break/>4) zajęć dydaktyczno-wyrównawczych;<text:line-break/>5) zajęć specjalistycznych: korekcyjno-kompensacyjnych, logopedycznych, rozwijających kompetencje emocjonalno-społeczne oraz innych zajęć o charakterze terapeutycznym;<text:line-break/>6) zajęć związanych z wyborem kierunku kształcenia i zawodu;<text:line-break/>7) zindywidualizowanej ścieżki kształcenia;<text:line-break/>8) porad i konsultacji;<text:line-break/>9) warsztatów.</text:p>
            <text:p text:style-name="P49">5. Korzystanie z pomocy psychologiczno- pedagogicznej w szkole jest dobrowolne i nieodpłatne.</text:p>
            <text:p text:style-name="P49">6. Pomoc psychologiczno- pedagogiczną w szkole organizuje dyrektor szkoły.       </text:p>
            <text:p text:style-name="P49">7. Pomoc psychologiczo-poedagogiczna w szkole jest udzielana z inicjatywy:</text:p>
            <text:p text:style-name="P35">1) ucznia;<text:line-break/>2) rodziców ucznia;<text:line-break/>3) dyrektora szkoły ;<text:line-break/>4) nauczyciela, wychowawcy grupy wychowawczej lub specjalisty, prowadzących zajęcia z uczniem;<text:line-break/>5) pielęgniarki środowiska nauczania i wychowania lub higienistki szkolnej;<text:line-break/>6) poradni;<text:line-break/>7) asystenta edukacji romskiej;<text:line-break/>8) pomocy nauczyciela;<text:line-break/>9) pracownika socjalnego;<text:line-break/>10) asystenta rodziny;<text:line-break/><text:soft-page-break/>11) kuratora sądowego;<text:line-break/>12) organizacji pozarządowej, innej instytucji lub podmiotu działających na rzecz rodziny, dzieci i młodzieży.</text:p>
            <text:p text:style-name="P49">8. (uchylony)</text:p>
            <text:p text:style-name="P49">9. (uchylony)</text:p>
            <text:p text:style-name="P49">10. (uchylony)</text:p>
            <text:p text:style-name="P49">11. (uchylony)</text:p>
            <text:p text:style-name="P49">12. (uchylony)</text:p>
            <text:p text:style-name="P49">13.(uchylony)</text:p>
            <text:p text:style-name="P39"><text:span text:style-name="T15">14. Pomocy psychologiczno-pedagogicznej udziela się na pisemny wniosek upoważnionego podmiotu (</text:span><text:span text:style-name="T16">§ </text:span><text:span text:style-name="T15">22 pt.7) zgodnie z procedurą:</text:span></text:p>
            <text:p text:style-name="P51">1) Podmiot upoważniony do rozpoznawania potrzeb ucznia, składa pisemny wniosek do dyrektora szkoły do dnia 10 września lub niezwłocznie po rozpoznaniu potrzeb w ciągu danego roku szkolnego.</text:p>
            <text:p text:style-name="P51">2) Dyrektor szkoły rozpatruje wniosek w cziągu 7 dni i przyznaje uczniowi określone formy, okres i wymiar godzin udzielania pomocy psychologiczno-pedagogicznej.</text:p>
            <text:p text:style-name="P51">3) Wychowawca w ciągu 7 dni od decyzji dyrektora informuje pisemnie rodzica/opiekuna o decyzji dyrektora i pozyskuje od rodzica/opiekuna zgodę na udzielanie pomocy psychologiczno-pedagogicznej w przyznaej formie, okresie i wymiarze godzin.</text:p>
            <text:p text:style-name="P78">15. W ramach pomocy psychologiczno-pedagogicznej organizuje się dodatkowo dla uczniów będących  obywatelami Ukrainy dodatkowe zajęcia z języka polskiego w minimalnym wymiarze 6 godzin tygodniowo prowadzonych indywidualnie lub w grupach do 15 uczniów.</text:p>
            <text:p text:style-name="P31">16.  Rodzic na zawiadomieniu o udzieleniu pomocy psychologiczno-pedagogicznej podpisuje zobowiązanie następującej treści:</text:p>
            <text:p text:style-name="P31">Zgoda na objęcie pomocą ucznia jest równoznaczna z udziałem dziecka w proponowanych zajęciach. Zobowiązuję się dopilnować, by moje dziecko systematycznie uczestniczyło<text:line-break/>w zajęciach organizowanych w ramach pomocy psychologiczno-pedagogicznej. Jestem świadoma/y faktu, iż 3 nieusprawiedliwione nieobecności mojego dziecka na przydzielonych zajęciach spowodują wypisanie dziecka z tych zajęć.</text:p>
            <text:p text:style-name="P3"> </text:p>
            <text:p text:style-name="P47">PROGRAM WYCHOWAWCZO – PROFILAKTYCZNY</text:p>
            <text:p text:style-name="P63">                                                            <text:span text:style-name="T7">§ 23</text:span></text:p>
            <text:p text:style-name="P49"><text:soft-page-break/>1. Szkoła realizuje program wychowawczo - profilaktyczny, dostosowany do potrzeb rozwojowych uczniów, przygotowywany w oparciu o przeprowadzoną diagnozę potrzeb i problemów występujących w społeczności szkolnej.</text:p>
            <text:p text:style-name="P49">2. Działania profilaktyczne ustalone w programie wychowawczo - profilaktycznym skierowane są do uczniów, nauczycieli i rodziców.</text:p>
            <text:p text:style-name="P20">3. Program wychowawczo- profilaktycznym opracowany jest przez nauczycieli szkoły przy współpracy z rodzicami i uchwalony przez radę rodziców w porozumieniu z radą pedagogiczną.</text:p>
            <text:p text:style-name="P49">4. Jeżeli rada po terminie  30 dni od dnia rozpoczęcia roku szkolnego nie uzyska porozumienia z radą pedagogiczną w sprawie programu wychowawczo- profilaktycznego szkoły, program ten ustala dyrektor szkoły w uzgodnieniu z organem sprawującym nadzór pedagogiczny. Program ustalony przez dyrektora szkoły obowiązuje do czasu uchwalenia programu przez radę rodziców w porozumieniu z radą pedagogiczną.</text:p>
            <text:p text:style-name="P49">5. Na podstawie uchwalonego programu wychowawczo- profilaktycznego wychowawca opracowuje na danym rok szkolny plan pracy wychowawczej i uzgadnia go z rodzicami oddziału.</text:p>
            <text:p text:style-name="P49">6. Program, o którym mowa w ust. 1 realizowany jest przez wszystkich nauczycieli szkoły.</text:p>
            <text:p text:style-name="P4"> </text:p>
            <text:p text:style-name="P43">ORGANIZACJA ZAJĘĆ REWALIDACYJNO – WYCHOWAWCZYCH</text:p>
            <text:p text:style-name="P65"> <text:span text:style-name="T7">§ 24</text:span></text:p>
            <text:p text:style-name="P49">1. Do szkoły przyjmuje się uczniów posiadających orzeczenie o potrzebie kształcenia specjalnego, na wniosek rodziców.</text:p>
            <text:p text:style-name="P39"><text:span text:style-name="T15">2. Uczniowi objętemu kształceniem specjalnym dostosowuje się program nauczania do jego indywidualnych potrzeb rozwojowych i edukacyjnych oraz możliwości psychofizycznych. Program ten stanowi indywidualny program edukacyjno- terapeutyczny, o którym mowa w § 3ust.1,pkt.16</text:span></text:p>
            <text:p text:style-name="P49">3. Uczniom objętym kształceniem specjalnym szkoła zapewnia:</text:p>
            <text:p text:style-name="P53">1) pełną realizację zaleceń zawartych w orzeczeniu o potrzebie kształcenia specjalnego;</text:p>
            <text:p text:style-name="P53">2) odpowiednie warunki do nauki i środki dydaktyczne;</text:p>
            <text:p text:style-name="P53">3) integrację ze środowiskiem rówieśniczym.</text:p>
            <text:p text:style-name="P7"> </text:p>
            <text:p text:style-name="P64"><text:soft-page-break/>                 <text:span text:style-name="T7">ORGANIZACJA  INDYWIDUALNEGO NAUCZANIA</text:span></text:p>
            <text:p text:style-name="P63">                                                            <text:span text:style-name="T7">§ 25</text:span></text:p>
            <text:p text:style-name="P49">1. Jeżeli stan zdrowia ucznia uniemożliwia lub znacznie utrudnia uczęszczanie do szkoły,  zostaje on objęty indywidualnym nauczaniem.</text:p>
            <text:p text:style-name="P49">2. Zorganizowanie indywidualnego nauczania dla ucznia wymaga zgody organu prowadzącego i jest udzielane na wniosek rodziców.</text:p>
            <text:p text:style-name="P49">3. Wniosek, o którym mowa w ust 2., rodzice składają do dyrektora szkoły wraz z orzeczeniem poradni psychologiczno- pedagogicznej o konieczności objęcia ucznia indywidualnym nauczaniem.</text:p>
            <text:p text:style-name="P49">4. Indywidualne nauczania organizuje się na czas określony, wskazany w orzeczeniu o potrzebie indywidualnego nauczania.</text:p>
            <text:p text:style-name="P49">5. Indywidualne nauczanie organizuje się w sposób zapewniający wykonanie zaleceń określonych w orzeczeniu o potrzebie indywidualnego nauczania.</text:p>
            <text:p text:style-name="P49">6. Zajęcia indywidualnego nauczania są prowadzone przez nauczyciela w indywidualnym i bezpośrednim kontakcie z uczniem.</text:p>
            <text:p text:style-name="P49">7. W indywidualnym nauczaniu realizuje się obowiązkowe zajęcia edukacyjne wynikające z ramowego planu nauczania z dostosowaniem do potrzeb rozwojowych i  edukacyjnych oraz możliwości psychofizycznych ucznia.</text:p>
            <text:p text:style-name="P49">8. Dyrektor szkoły, na wniosek nauczyciela prowadzącego zajęcia indywidualnego nauczania, może zezwolić na odstąpienie od realizacji niektórych treści nauczania objętych obowiązkowymi zajęciami edukacyjnymi, stosowane do możliwości psychofizycznych ucznia oraz warunków, w miejscu, w którym są organizowane zajęcia indywidualnego nauczania.</text:p>
            <text:p text:style-name="P49">9. Wniosek, o którym mowa w ust. 8, składa się w formie pisemnej. Zawiera uzasadnienie.</text:p>
            <text:p text:style-name="P49">10. Uczniowi objętemu indywidualnym nauczaniem, dyrektor szkoły umożliwia udział w zajęciach rozwijających zainteresowania i uzdolnienia, uroczystościach i imprezach szkolnych oraz udziela wsparcia psychologiczno- pedagogicznego.</text:p>
            <text:p text:style-name="P4"> </text:p>
            <text:p text:style-name="P14"> </text:p>
            <text:p text:style-name="P43">INDYWIDUALNY PROGRAM LUB TOK  NAUKI</text:p>
            <text:p text:style-name="P43">§ 26</text:p>
            <text:p text:style-name="P49">1. Na wniosek lub za zgodą rodziców, po zasięgnięciu opinii rady pedagogicznej i publicznej poradni psychologiczno- pedagogicznej, w tym <text:soft-page-break/>poradni specjalistycznej, dyrektor szkoły może zezwolić uczniowi na indywidualny program lub tok nauki oraz wyznaczyć nauczyciela- opiekuna.</text:p>
            <text:p text:style-name="P49">2. Uczeń realizujący indywidualny tok nauki jest klasyfikowany na podstawie egzaminu klasyfikacyjnego.</text:p>
            <text:p text:style-name="P49">3. Uczeń realizujący indywidualny program nauki kształci się w zakresie jednego lub wszystkich obowiązkowych zajęć edukacyjnych, przewidzianych  w szkolnym planie nauczania dla danej klasy według programu dostosowanego do jego uzdolnień, zainteresowań i możliwości edukacyjnych.</text:p>
            <text:p text:style-name="P49">4. Uczeń realizujący indywidualny tok nauki kształci się według systemu innego niż udział w obowiązkowych zajęciach edukacyjnych, w zakresie jednego, kilku lub wszystkich obowiązkowych zajęć edukacyjnych przewidzianych w szkolnym planie nauczania.</text:p>
            <text:p text:style-name="P49">5. Uczeń objęty indywidualnym tokiem nauki może realizować w ciągu jednego roku szkolnego program nauczania z zakresu dwóch lub więcej klas i może być klasyfikowany i promowany w czasie całego roku szkolnego.</text:p>
            <text:p text:style-name="P49">6. Z wnioskiem o indywidualny program lub toki nauki może wystąpić uczeń za zgodą rodziców, rodzice lub nauczyciel.</text:p>
            <text:p text:style-name="P49">7. Wniosek, o którym mowa w ust.6 składa się do dyrektora szkoły za pośrednictwem wychowawcy oddziału, który przygotowuje opinię o możliwościach, predyspozycjach i oczekiwaniach ucznia oraz jego osiągnięciach. Opinię wychowawcy dołącza się do wniosku wraz z opinią poradni psychologiczno- pedagogicznej.</text:p>
            <text:p text:style-name="P49">8. W przypadku zezwolenia na indywidualny tok nauki, umożliwiający realizację w ciągu jednego roku szkolnego program nauczania z zakresu więcej niż dwóch klas, wymaga się także pozytywnej opinii organu sprawującego nadzór pedagogiczny nad szkołą.</text:p>
            <text:p text:style-name="P49">9. Nauczyciel- opiekun opracowuje dla ucznia indywidualny program nauki lub akceptuje program nauki opracowany poza szkołą, który uczeń ma realizować pod jego kierunkiem.</text:p>
            <text:p text:style-name="P32"><text:span text:style-name="T15">10. Uczeń realizujący indywidualny tok nauki może uczęszczać na wybrane zajęcia edukacyjne do danej klasy lub klasy programowo wyższej, w tej lub   </text:span><text:span text:style-name="T13">innej szkole, na wybrane zajęcia edukacyjne w szkole wyższego stopnia albo realizować program w całości lub w części we własnym zakresie.</text:span></text:p>
            <text:p text:style-name="P49">11. Jeżeli uczeń o wybitnych uzdolnieniach jednokierunkowych nie może sprostać wymaganiom z zajęć edukacyjnych nieobjętych indywidualnym programem lub tokiem nauki, nauczyciel prowadzący zajęcia może, na wniosek wychowawcy lub innego nauczyciela uczącego ucznia, dostosować wymagania edukacyjne z tych zajęć do indywidualnych potrzeb i możliwości <text:soft-page-break/>ucznia, z zachowaniem wymagań edukacyjnych wynikających z podstawy programowej.</text:p>
            <text:p text:style-name="P49">12. Uczeń, od klasy IV realizujący indywidualny tok nauki jest klasyfikowany na podstawie egzaminu klasyfikacyjnego.</text:p>
            <text:p text:style-name="P4"> </text:p>
            <text:p text:style-name="P43">ORGANIZACJA ŚWIETLICY SZKOLNEJ</text:p>
            <text:p text:style-name="P43">§ 27</text:p>
            <text:p text:style-name="P49">1. Szkoła zapewnia zajęcia świetlicowe dla uczniów, którzy pozostają w szkole dłużej ze względu na czas pracy ich rodziców- na wniosek rodziców lub ze względu na organizację dojazdu do szkoły lub ze względu na inne ważne okoliczności wymagające zapewnienia im opieki.</text:p>
            <text:p text:style-name="P49">2. Podczas zajęć świetlicowych, zapewnia się uczniom:</text:p>
            <text:p text:style-name="P53">1) bezpieczeństwo i zorganizowaną opiekę wychowawczą;</text:p>
            <text:p text:style-name="P53">2) pomoc w nauce;</text:p>
            <text:p text:style-name="P53">3) odpowiednie warunki do nauki własnej i rekreacji, które uwzględniają potrzeby edukacyjne oraz rozwojowe dzieci i młodzieży, a także ich możliwości psychofizyczne.</text:p>
            <text:p text:style-name="P49">3. Świetlica w szczególności organizuje:</text:p>
            <text:p text:style-name="P53">1) zajęcia rozwijające zainteresowania i uzdolnienia uczniów poprzez organizowanie zajęć w tym zakresie;</text:p>
            <text:p text:style-name="P53">2) zajęcia zapewniające prawidłowy rozwój fizyczny;</text:p>
            <text:p text:style-name="P53">3) pomoc uczniom w przygotowaniu się do lekcji, odrabianiu zadań domowych;</text:p>
            <text:p text:style-name="P53">4) wyrównywanie szans edukacyjnych;</text:p>
            <text:p text:style-name="P53">5) zajęcia o charakterze wychowawczo- profilaktycznym;</text:p>
            <text:p text:style-name="P53">6) gry i zabawy ruchowe oraz inne formy kultury fizycznej w pomieszczeniach i na świeżym powietrzu, mających na celu prawidłowy rozwój fizyczny ucznia;</text:p>
            <text:p text:style-name="P53">7) warunki organizowania kulturalnej rozrywki, kształtowanie nawyków kultury życia codziennego;</text:p>
            <text:p text:style-name="P53">8) zajęcia wyrabiające nawyki higieny, czystości; promuje zdrowy styl życia;</text:p>
            <text:p text:style-name="P53"><text:soft-page-break/>9) zajęcia rozwijające samodzielność, samorządność i aktywność społeczną;</text:p>
            <text:p text:style-name="P53">10) zajęcia kształtujące umiejętności współdziałania w grupie rówieśniczej;</text:p>
            <text:p text:style-name="P53">11) udział uczniów w różnych imprezach i konkursach;</text:p>
            <text:p text:style-name="P53">12) współpracę z rodzicami i nauczycielami dzieci uczęszczających do świetlicy szkolnej, także z pedagogiem, psychologiem, logopedą i terapeutami pedagogicznymi;</text:p>
            <text:p text:style-name="P53">13) współpracę ze środowiskiem lokalnym.</text:p>
            <text:p text:style-name="P49">4. Zajęcia w świetlicy organizowane są po zgłoszeniu takiej potrzeby przez rodziców.</text:p>
            <text:p text:style-name="P49">5. Zajęcia świetlicowe prowadzone są w grupach wychowawczych.</text:p>
            <text:p text:style-name="P49">6. Świetlica realizuje działania na podstawie corocznie sporządzanego planu pracy zatwierdzonego przez dyrektora szkoły.</text:p>
            <text:p text:style-name="P49">7. W planie pracy świetlicy występują następujące formy zajęć: czytelnicze, plastyczne, techniczne, formy teatralne, gry i zabawy, zajęcia rekreacyjno- sportowe, zajęcia rozwijające zainteresowania i zdolności.</text:p>
            <text:p text:style-name="P49">8. Nauczyciele świetlicy prowadzą dokumentację pracy opiekuńczo- wychowawczej zgodnie z obowiązującymi przepisami.</text:p>
            <text:p text:style-name="P49">9. Godziny pracy świetlicy szkolnej na dany rok szkolny ustala dyrektor  szkoły w porozumieniu z organem prowadzącym, uwzględniając tygodniowy rozkład zajęć, potrzeby rodziców i uczniów korzystających z zajęć świetlicowych.</text:p>
            <text:p text:style-name="P49">10. Informacje na temat godziny pracy świetlicy podawane są do publicznej wiadomości na początku roku szkolnego.</text:p>
            <text:p text:style-name="P49">11. Rodzice składają wniosek o zapisanie dziecka do świetlicy do sekretariatu szkoły. Wzór obowiązującego wniosku określa dyrektor szkoły.</text:p>
            <text:p text:style-name="P49">12. Wniosek o przyjęcie do świetlicy składa się w ciągu 2 tygodni od przyjęcia dziecka do szkoły.</text:p>
            <text:p text:style-name="P49">13. W świetlicy obowiązuje regulamin, z którym rodzice i uczniowie mają obowiązek zapoznania się.</text:p>
            <text:p text:style-name="P49">14. W szkole może funkcjonować świetlica socjoterapeutyczna- po uzgodnieniu z organem prowadzącym.</text:p>
            <text:p text:style-name="P4"> </text:p>
            <text:p text:style-name="P43"><text:soft-page-break/>ORGANIZACJA STOŁÓWKI SZKOLNEJ</text:p>
            <text:p text:style-name="P43">§ 28</text:p>
            <text:p text:style-name="P49">1. W celu realizacji zadań opiekuńczych i wspomagania prawidłowego rozwoju uczniów w szkole może być zorganizowana stołówka.</text:p>
            <text:p text:style-name="P49">2. Koszty prowadzenia stołówki pokrywa organ prowadzący szkołę, w tym wynagrodzenia i pochodne pracowników obsługi kuchni, których liczba jest corocznie zatwierdzana przez ten organ w arkuszu organizacyjnym szkoły.</text:p>
            <text:p text:style-name="P49">3. Korzystanie z posiłków w stołówce w stołówce jest odpłatne.</text:p>
            <text:p text:style-name="P49">4. Warunki korzystania ze stołówki szkolnej, w tym wysokości opłat za posiłki, ustala dyrektor szkoły w drodze wewnętrznego zarządzenia w porozumieniu z organem prowadzącym szkołę.</text:p>
            <text:p text:style-name="P49">5. Organ prowadzący szkołę może zwolnić rodziców z całości lub części opłat, o których mowa w ust. 3.</text:p>
            <text:p text:style-name="P53">1) w przypadku szczególnie trudnej sytuacji materialnej rodziny;</text:p>
            <text:p text:style-name="P53">2) w szczególnie uzasadnionych przypadkach losowych.</text:p>
            <text:p text:style-name="P49">6. W szkole w celu ułatwienia uczniom korzystania ze stołówki szkolnej, ustala się w szkole przerwy obiadowe:</text:p>
            <text:p text:style-name="P53">1) dla klas: I-III</text:p>
            <text:p text:style-name="P53">2) dla klas: IV- VIII;</text:p>
            <text:p text:style-name="P49">7. W  celu zapewnienia uczniom bezpiecznych warunków spożywania posiłków, dyrektor szkoły organizuje w stołówce dyżury nauczycieli, ustalając ich harmonogram.</text:p>
            <text:p text:style-name="P49">8. Na każdej z przerw, o których mowa w ust. 7, dyżuruje co najmniej 1 nauczyciel.</text:p>
            <text:p text:style-name="P4"> </text:p>
            <text:p text:style-name="P43">ORGANIZACJA BIBLIOTEKI SZKOLNEJ</text:p>
            <text:p text:style-name="P43">§ 29</text:p>
            <text:p text:style-name="P49">1. Szkoła zapewnia uczniom możliwości korzystania z biblioteki szkolnej.</text:p>
            <text:p text:style-name="P49">2. Biblioteka jest pracownią interaktywną, służącą realizacji potrzeb i zainteresowań uczniów, zadań dydaktycznych i wychowawczych szkoły, doskonaleniu warunków pracy nauczycieli, popularyzowaniu wiedzy pedagogicznej wśród rodziców uczniów.</text:p>
            <text:p text:style-name="P49">3. W skład biblioteki wchodzą:</text:p>
            <text:p text:style-name="P53"><text:soft-page-break/>1) wypożyczalnia, która gromadzi, opracowuje i udostępnia zbiory oraz umożliwia użytkownikom korzystanie z łącza internetowego;</text:p>
            <text:p text:style-name="P53">2) czytelnia, w której udostępnia się księgozbiór podręczny na miejscu oraz umożliwia użytkownikom korzystanie z łącza internetowego.</text:p>
            <text:p text:style-name="P49">4. Szczegółowe zasady udostępniania zbiorów bibliotecznych, podręczników, materiałów edukacyjnych i materiałów ćwiczeniowych określa odrębny regulamin.</text:p>
            <text:p text:style-name="P49">5. Do zbiorów bibliotecznych należą książki i podręczniki, czasopisma, dokumenty na nośnikach elektronicznych oraz inne materiały niezbędne do realizacji zadań dydaktyczno- wychowawczych i opiekuńczych szkoły.</text:p>
            <text:p text:style-name="P4"> </text:p>
            <text:p text:style-name="P43">§ 30</text:p>
            <text:p text:style-name="P49">1. Godziny pracy biblioteki są ustalone przez dyrektora szkoły, są one dostosowywane do tygodniowego rozkładu zajęć szkoły tak, aby umożliwić użytkowników dostęp do księgozbioru.</text:p>
            <text:p text:style-name="P49">2. Bibliotekę prowadzą nauczyciele bibliotekarze, których zadaniem jest:</text:p>
            <text:p text:style-name="P53">1) gromadzenie, opracowywanie i udostępnianie zbiorów bibliotecznych, podręczników, materiałów edukacyjnych i materiałów ćwiczeniowych zgodnie z potrzebami uczniów i nauczycieli oraz potrzebami dydaktyczno- wychowawczymi szkoły;</text:p>
            <text:p text:style-name="P53">2) tworzenie warunków do efektywnego posługiwania się technologią informacyjno- komunikacyjną oraz do poszukiwania, porządkowania i wykorzystywania informacji z różnych źródeł;</text:p>
            <text:p text:style-name="P53">3) zaspokojenie potrzeb czytelniczych i informacyjnych czytelników;                                    </text:p>
            <text:p text:style-name="P53">4) rozbudzenie i rozwijanie indywidualnych zainteresowań uczniów oraz wyrabianie u uczniów nawyku czytania i uczenia się;</text:p>
            <text:p text:style-name="P53">5) organizowanie różnorodnych działań rozwijających wrażliwość kulturową i społeczną, w tym zakresie podtrzymywania tożsamości narodowej i językowej uczniów należących do mniejszości narodowych,  mniejszości etnicznych oraz społeczności posługujących się językiem regionalnym;</text:p>
            <text:p text:style-name="P53">6) podejmowanie różnych form pracy z zakresu edukacji czytelniczej i medialnej;</text:p>
            <text:p text:style-name="P53">7) wspomaganie nauczycieli i wychowawców w realizacji zadań dydaktyczno- wychowawczych i opiekuńczych;</text:p>
            <text:p text:style-name="P53">8) umożliwienie doskonalenie metod pracy nauczycieli;</text:p>
            <text:p text:style-name="P53"><text:soft-page-break/>9) popularyzowanie wiedzy pedagogicznej.</text:p>
            <text:p text:style-name="P7"> </text:p>
            <text:p text:style-name="P43">§ 31</text:p>
            <text:p text:style-name="P49">1. Biblioteka współpracuje z:</text:p>
            <text:p text:style-name="P53">1) uczniami, na zasadach świadomego i aktywnego ich udziału, w zakresie rozbudzenia i rozwijania zainteresowań czytelniczych, pogłębienia i wyrabiania nawyku czytania i samokształcenia;</text:p>
            <text:p text:style-name="P53">2) nauczycielami na zasadach wzajemnego wspierania się, w zakresie gromadzenia materiałów dydaktycznych i literatury przedmiotu, organizacji zajęć bibliotecznych, organizacji wspólnych przedsięwzięć;</text:p>
            <text:p text:style-name="P53">3) wychowawcami,  na zasadach wzajemnego wspierania się, w zakresie rozpoznawania i rozwijania potrzeb i zainteresowań czytelniczych uczniów;</text:p>
            <text:p text:style-name="P53">4) rodzicami, na zasadach partnerstwa, w zakresie przekazywania informacji o czytelnictwie, literaturze pedagogicznej;</text:p>
            <text:p text:style-name="P53">5) innymi bibliotekami, na zasadach wzajemnego wspierania się, w zakresie wymiany doświadczeń, organizacji lekcji bibliotecznych i innych zajęć edukacyjnych i kulturalnych;</text:p>
            <text:p text:style-name="P53">6) instytucjami kultury i stowarzyszeniami zgodnie z potrzebami.</text:p>
            <text:p text:style-name="P49">2. W bibliotece przeprowadzenia jest inwentaryzacja księgozbioru z uwzględnieniem przepisów wydanych na podstawie art. 27 ust. 6 ustawy z dnia27 czerwca 1997r. O bibliotekach (Dz.U. z 2012 r. Poz. 642 i 908 oraz z 2013 r. Poz. 829).                                    </text:p>
            <text:p text:style-name="P49">3. Biblioteka posługuje się pieczątką okrągłą o średnicy 30 mm, zawierającą w środku napis Biblioteka, a w otoku napis Szkoła Podstawowa Nr 3.</text:p>
            <text:p text:style-name="P4"> </text:p>
            <text:p text:style-name="P43">BEZPIECZEŃSTWO UCZNIÓW  W CZASIE ZAJĘĆ ORGANIZOWANYCH PRZEZ SZKOŁĘ</text:p>
            <text:p text:style-name="P43">§ 32</text:p>
            <text:p text:style-name="P49">1. Szkoła zapewnia uczniom bezpieczeństwo w budynku i na terenie szkoły.</text:p>
            <text:p text:style-name="P49">2. W szkole obowiązuje instrukcja bezpieczeństwa pożarowego, zgodnie z którą co roku przeprowadza się próbną ewakuację uczniów i pracowników w terminie nie dłuższym niż 3 miesiące od dnia rozpoczęcia roku szkolnego.</text:p>
            <text:p text:style-name="P49"><text:soft-page-break/>3. Wychowawcy oddziałów mają obowiązek zapoznać uczniów z zasadami ewakuacji obowiązującymi w szkole.</text:p>
            <text:p text:style-name="P49">4. Szkoła przestrzega przepisów bezpieczeństwa i higieny wynikających z odrębnych przepisów obowiązujących w placówkach oświatowych, ich przestrzeganie podlega kontroli wewnętrznej i zewnętrznej.</text:p>
            <text:p text:style-name="P49">5. Każdy nauczyciel zobowiązany jest do systematycznego kontrolowania miejsca prowadzenia zajęć, w przypadku zagrożenia opuszcza wraz z uczniami to miejsce i powiadamiani o tym fakcie dyrektora szkoły oraz odpowiednie służby.</text:p>
            <text:p text:style-name="P49">6. Nauczyciel nie może przystąpić do prowadzenia zajęć zanim zagrożenie nie zostanie usunięte.</text:p>
            <text:p text:style-name="P49">7. Do zagrożeń zalicza się w szczególności: pęknięte lub rozbite szyby, odsłonięte przewody elektryczne, ostre przedmioty, uszkodzone sprzęty lub narzędzia itp.</text:p>
            <text:p text:style-name="P49">8. W sali gimnastycznej, na placu zabaw i boisku szkolnym (terenie rekreacyjnym) oraz w innych miejscach, w których prowadzone są zajęcia ruchowe, nauczyciel kontroluje sprawność sprzętu, przed rozpoczęciem zajęć, dba o prawidłową organizację pracy, dobiera odpowiednie metody, dostosowuje wymagania i formy zajęć do możliwości fizycznych i zdrowotnych uczniów. Podczas ćwiczeń na przyrządach uczniowie są asekurowani przez nauczyciela. Pod nieobecność nauczyciela, uczniowie nie mogą przebywać w sali gimnastycznej ani nie wolno wydawać uczniom sprzętu sportowego.</text:p>
            <text:p text:style-name="P49">9. Nauczyciel zapoznaje uczniów z obowiązującym regulaminem korzystania z sali gimnastycznej, sprzętu sportowego i terenu rekreacyjnego na pierwszych zajęciach roku szkolnego. </text:p>
            <text:p text:style-name="P49">10. Nauczyciele prowadzący zajęcia wychowania fizycznego zobowiązani są do zapoznania się z informacją dotyczącą stanu zdrowia ucznia przekazaną przez rodziców.</text:p>
            <text:p text:style-name="P49">11. Wyjazdy na zawody sportowe, każdorazowo wymagają uzyskania pisemnej zgody rodziców wraz z oświadczeniem, że nie ma przeciwwskazań zdrowotnych do wysiłku fizycznego. Zgody rodziców przechowywane są do zakończenia roku szkolnego w dokumentacji nauczyciela organizującego zawody.</text:p>
            <text:p text:style-name="P4"> </text:p>
            <text:p text:style-name="P43">§ 33</text:p>
            <text:p text:style-name="P49">1. Nauczyciel jest zobowiązany do sprawdzenia listy obecności uczniów przed przystąpieniem do zajęć i oznaczenia obecności lub nieobecności ucznia w <text:soft-page-break/>dzienniku.</text:p>
            <text:p text:style-name="P49">2. W przypadku stwierdzenia samowolnego opuszczenia szkoły przez ucznia, nauczyciel zobowiązany jest zawiadomić o tym wychowawcę oddziału lub pedagoga oraz rodziców.</text:p>
            <text:p text:style-name="P49">3. Uczeń pozostaje pod opieką nauczycieli dyżurujących w czasie 15 minut przed rozpoczęciem obowiązkowych  dla niego zajęć edukacyjnych danego dnia, do ich zakończenia w wyjątkiem:</text:p>
            <text:p text:style-name="P53">1) uczniów korzystających ze świetlicy szkolnej, którzy od chwili zgłoszenia się do świetlicy do momentu jej opuszczenia, znajdują się pod opieką nauczyciela świetlicy szkolnej; każdy uczeń, który przyszedł do szkoły wcześniej niż przed rozpoczęciem zajęć edukacyjnych, ma obowiązek zgłoszenia się do świetlicy;</text:p>
            <text:p text:style-name="P53">2) uczniów korzystających z zajęć pozalekcyjnych organizowanych przez szkołę, którzy pozostają pod opieką nauczyciela prowadzącego zajęcia od godziny uch rozpoczęcia do chwili ich zakończenia.</text:p>
            <text:p text:style-name="P49">4. Szkoła nie ponosi odpowiedzialności za uczniów, którzy znaleźli się na jej terenie z przyczyn niemających uzasadnienia w organizacji nauczania, wychowania i opieki realizowanej w danym dniu.</text:p>
            <text:p text:style-name="P49">5. Odpowiedzialność za bezpieczeństwo uczniów ponoszą:</text:p>
            <text:p text:style-name="P53">1) nauczyciele prowadzący zajęcia obowiązkowe i pozalekcyjne;</text:p>
            <text:p text:style-name="P53">2) za uczniów przebywających na przerwach poza salami lekcyjnymi nauczyciele pełniący dyżury podczas przerw do ostatniej lekcji danego dnia;</text:p>
            <text:p text:style-name="P53">3) za uczniów przebywających w bibliotece- nauczyciel bibliotekarz, za uczniów przebywających na świetlicy- nauczyciel świetlicy szkolnej.           </text:p>
            <text:p text:style-name="P49">6. Na przerwach sale lekcyjne są zamknięte, a uczniowie oczekują na lekcje na korytarzu przy sali, w której będą mieli zajęcia.</text:p>
            <text:p text:style-name="P49">7. Jeżeli z ważnych, uzasadnionych przyczyn konieczne jest zwolnienie ucznia z zajęć przed ich zakończeniem w danym dniu, wychowawca, a pod jego nieobecność pedagog szkolny lub dyrektor szkoły (wicedyrektor szkoły) może:</text:p>
            <text:p text:style-name="P53">1) na pisemną prośbę rodziców zamieszczoną w dzienniku elektronicznym lub dostarczoną przez ucznia zwolnić ucznia z zajęć w warunkach określonych przez rodzica, z tym, że od tej chwili odpowiedzialność za jego bezpieczeństwo ponoszą rodzice;</text:p>
            <text:p text:style-name="P53">2) zwolnić z zajęć ucznia, który uskarża się na złe samopoczucie, zachorował lub uległ urazowi, na wniosek pielęgniarki szkolnej. W tym wypadku:</text:p>
            <text:p text:style-name="P51"><text:soft-page-break/>a) zawiadamia się rodziców o dolegliwościach dziecka i postępuje zgodnie z poczynionymi ustaleniami;</text:p>
            <text:p text:style-name="P49">8. Ucznia musi odebrać ze szkoły rodzic lub inna osoba dorosła przez rodzica upoważniona. W chwili opuszczenia szatni i wyjścia przez uczniów z budynku szkoły do domu, odpowiedzialność szkoły za ich bezpieczeństwo kończy się.</text:p>
            <text:p text:style-name="P49">9. Każdy uczeń na terenie szkoły jest objęty dozorem osób dorosłych, nauczycieli i pracowników niepedagogicznych i jest zobowiązany podporządkować się ich poleceniom.</text:p>
            <text:p text:style-name="P49">10. Na terenie boiska szkolnego obowiązuje regulamin korzystania z boiska.</text:p>
            <text:p text:style-name="P49">11. Uczniowie zobowiązani są bezwzględnie przestrzegać zasad regulaminu korzystania z boiska oraz przebywać na boisku wyłącznie pod nadzorem nauczycieli, trenerów, rodziców.</text:p>
            <text:p text:style-name="P49">12. Podczas pobytu uczniów na wycieczkach, zielonych szkołach, w czasie pobytu na pływalni, zawodach sportowych i innych, szkoła zapewnia im bezpieczeństwo, które uregulowane jest wewnętrznymi zarządzeniami dyrektora szkoły.</text:p>
            <text:p text:style-name="P49">13. Każda impreza w szkole odbywa się za zgodą dyrektora szkoły i musi być zgłoszona.</text:p>
            <text:p text:style-name="P49">14. Za bezpieczeństwo uczniów w czasie imprezy organizowanej w szkole lub poza nią odpowiada nauczyciel- organizator oraz nauczyciele, którym dyrektor powierzył opiekę nad uczniami.</text:p>
            <text:p text:style-name="P32"><text:span text:style-name="T15">15. W razie zaistnienia wypadku uczniowskiego, nauczyciel ma obowiązek: udzielenia pierwszej pomocy, wezwania pogotowia ratunkowego,</text:span><text:span text:style-name="T13">powiadomienia dyrektora szkoły lub wicedyrektora i rodziców ucznia o zaistniałym zdarzeniu. Postępowanie w razie wypadku regulują odrębne przepisy.</text:span></text:p>
            <text:p text:style-name="P49">16. W szkole prowadzone są zajęcia edukacyjne wspierające ucznia w radzeniu sobie w sytuacjach: przemocy, demoralizacji, zagrożeń uzależnieniami oraz innych utrudniających funkcjonowanie w społeczeństwie i grupie rówieśniczej.</text:p>
            <text:p text:style-name="P49">17. Pracownicy szkoły mają obowiązek kontrolowania osób wchodzących na teren placówki dla zapewnienia bezpieczeństwa uczniom.</text:p>
            <text:p text:style-name="P49">18. W trakcie trwania zajęć lekcyjnych, wchodzi się do szkoły zgodnie z tygodniowym rozkładem zajęć, przez wejście główne, od strony ul. 3 Maja.</text:p>
            <text:p text:style-name="P49">19. Uczeń  nie może bez pozwolenia nauczyciela opuścić sali lekcyjnej ani samodzielnie opuścić budynek szkoły w czasie trwania jego planowanych zajęć.</text:p>
            <text:p text:style-name="P49"><text:soft-page-break/>20. Nauczyciel niezwłocznie zawiadamia dyrektora szkoły lub wicedyrektora o przypadku stwierdzenia, iż uczeń przebywający na terenie szkoły znajduję się pod wpływem alkoholu lub środków odurzających.</text:p>
            <text:p text:style-name="P49">21. Dyrektor lub wicedyrektor w trybie natychmiastowym zgłasza ten fakt policji oraz zawiadamia rodziców ucznia.</text:p>
            <text:p text:style-name="P49">22. Uczniowie pozostawiający rowery przy budynku szkoły zobowiązani są do zabezpieczenia ich przed kradzieżą tak, jak w każdym innym  publicznym miejscu.</text:p>
            <text:p text:style-name="P49">23. Szkoła nie ponosi odpowiedzialności materialnej za skradziony lub zniszczony rower. Fakt kradzieży dyrektor szkoły lub wicedyrektor zgłasza policji.</text:p>
            <text:p text:style-name="P49">24. Uczniowie, którzy mają pisemną zgodę rodziców  na samodzielny powrót do domu po zakończeniu zajęć, obowiązkowo, niezwłocznie opuszczają teren szkoły.</text:p>
            <text:p text:style-name="P49">25. Każdy rodzic ma prawo skorzystać z dobrowolnego, grupowego ubezpieczenia swojego dziecka od następstw nieszczęśliwych wypadków.</text:p>
            <text:p text:style-name="P49">26. Szkoła może pomóc w zawieraniu umowy z ubezpieczycielem, przedstawiając radzie rodziców oferty towarzystw ubezpieczeniowych. Decyzję o wyborze ubezpieczyciela podejmuje rada rodziców.</text:p>
            <text:p text:style-name="P43">§ 34</text:p>
            <text:p text:style-name="P32"><text:span text:style-name="T15">1. W szkole prowadzony jest monitoring wizyjny w celu zapewnienia uczniom, pracownikom i wszystkim pozostałym osobom przebywającym na terenie </text:span><text:span text:style-name="T13">szkoły bezpieczeństwa oraz w celu zabezpieczenia budynku szkoły przed zagrożeniami.</text:span></text:p>
            <text:p text:style-name="P5"> </text:p>
            <text:p text:style-name="P45">DZIAŁALNOŚĆ INNOWACYJNA</text:p>
            <text:p text:style-name="P45">§ 35</text:p>
            <text:p text:style-name="P48">1. Szkoła prowadzi innowacje pedagogiczne z własnej inicjatywy, zwane dalej „innowacjami”.</text:p>
            <text:p text:style-name="P48">2. Innowacje to nowatorskie rozwiązania programowe, organizacyjne lub metodyczne, mające na celu poprawę jakości pracy szkoły.</text:p>
            <text:p text:style-name="P48">3. Innowacja nie może prowadzić do zmiany typu szkoły.</text:p>
            <text:p text:style-name="P48">4. Do realizacji planowanych działań innowacyjnych niezbędne warunki kadrowe i organizacyjne zapewnia dyrektor szkoły.</text:p>
            <text:p text:style-name="P48"><text:soft-page-break/>5. Dyrektor szkoły zwraca się o odpowiednie środki finansowe do organu prowadzącego szkołę w przypadki, gdy innowacja wymaga nakładów finansowych.</text:p>
            <text:p text:style-name="P48">6. Innowacja, wymagająca nakładów finansowych, może być podjęta wówczas, gdy organ prowadzący szkołę wyrazi pisemną zgodę na finansowanie planowanych działań.</text:p>
            <text:p text:style-name="P48">7. Nauczyciele uczestniczą w innowacji dobrowolnie.</text:p>
            <text:p text:style-name="P48">8. Zasady innowacji w postaci opisu, opracowuje zespół autorski lub autor innowacji, z którymi autorzy (autor) innowacji zapoznaję radę pedagogiczną.</text:p>
            <text:p text:style-name="P48">9. Dyrektor szkoły wyraża zgodę na przeprowadzenie innowacji w szkole po uzyskaniu:</text:p>
            <text:p text:style-name="P51">1) zgody nauczycieli, którzy będą uczestniczyli w realizacji innowacji;</text:p>
            <text:p text:style-name="P51">2) opinii rady pedagogicznej;</text:p>
            <text:p text:style-name="P51">3) pisemnej zgody autora lub zespołu autorskiego innowacji na jej prowadzenie w szkole, w przypadku, gdy założenia innowacji nie były wcześniej opublikowane.</text:p>
            <text:p text:style-name="P48">10. Rada pedagogiczna podejmuję uchwałę w sprawie wprowadzenia innowacji.</text:p>
            <text:p text:style-name="P48">11. Innowacja po jej zakończeniu podlega ewaluacji. Sposób przeprowadzania ewaluacji danej innowacji zwarty jest w opisie.</text:p>
            <text:p text:style-name="P4">     </text:p>
            <text:p text:style-name="P43">WSPÓŁPRACA SZKOŁY Z RODZICAMI</text:p>
            <text:p text:style-name="P43">§ 36</text:p>
            <text:p text:style-name="P49">1. Szkoła współpracuje z rodzicami poprzez:</text:p>
            <text:p text:style-name="P53">1) organizację zebrań poszczególnych oddziałów wg wcześniej przedstawionego harmonogramu;</text:p>
            <text:p text:style-name="P53">2) prowadzenie konsultacji, w trakcie których rodzice mogą uzyskać informację na temat osiągnięć swojego dziecka, ustalić z nauczycielem (nauczycielami) sposób dalszej pracy z dzieckiem, uzyskać formy wsparcia pedagogicznego i psychologicznego;</text:p>
            <text:p text:style-name="P53">3) organizowanie wspólnych spotkań okolicznościowych np. święto szkoły, jasełka, dzień wiosny;</text:p>
            <text:p text:style-name="P53"><text:soft-page-break/>4) włączanie w realizację programu wychowawczo – profilaktycznego szkoły;</text:p>
            <text:p text:style-name="P53">5) włączanie w organizację imprez danego oddziału i szkoły;</text:p>
            <text:p text:style-name="P53">6) udzielanie, przez nauczycieli, bieżącej informacji na temat osiągnięć ucznia, wydarzeń klasowych i szkolnych za pośrednictwem dziennika elektronicznego;</text:p>
            <text:p text:style-name="P53">7) możliwość wglądu przez rodziców w dokumentację dotyczącą ich dziecka .</text:p>
            <text:p text:style-name="P49">2. Rodzice mają prawo do:</text:p>
            <text:p text:style-name="P53">1) wychowania dzieci zgodnie z własnymi przekonaniami w duchu tolerancji i zrozumienia dla innych, bez dyskryminacji wynikającej z koloru skóry, rasy, narodowości, wyznania, płci oraz pozycji ekonomicznej;</text:p>
            <text:p text:style-name="P53">2) uznania ich prymatu jako ,,pierwszych nauczycieli” swoich dzieci;</text:p>
            <text:p text:style-name="P53">3) pełnego dostępu dla ich dzieci do wszystkich działań edukacyjnych na terenie szkoły z uwzględnieniem potrzeb i możliwości ich dziecka;</text:p>
            <text:p text:style-name="P53">4) wszelkich informacji dotyczących ich dziecka i jego funkcjonowania w szkole;</text:p>
            <text:p text:style-name="P53">5) wpływać na politykę oświatową realizowaną w szkole ich dzieci za pośrednictwem rady rodziców;</text:p>
            <text:p text:style-name="P53">6) żądania wysokiej jakości usług edukacyjnych;</text:p>
            <text:p text:style-name="P53">7) pomocy materialnej ze strony władz publicznych, w przypadku trudności finansowych uniemożliwiających prawidłowe funkcjonowanie ich dziecka w szkole;                                </text:p>
            <text:p text:style-name="P53">8) zapoznania się z obowiązującymi w szkole dokumentami w szczególności z wymaganiami edukacyjnymi obowiązującymi na danym etapie edukacyjnym ich dziecka, zasadami wewnątrzszkolnego oceniania, statutem szkoły i innymi dokumentami mającymi wpływ na funkcjonowanie jego dziecka w szkole;</text:p>
            <text:p text:style-name="P53">9) pomocy psychologiczno – pedagogicznej na terenie szkoły;</text:p>
            <text:p text:style-name="P53">10) do wyboru dla swojego dziecka zajęć pozalekcyjnych oraz nadobowiązkowych takich jak: religia, etyka, wychowanie do życia w rodzinie.</text:p>
            <text:p text:style-name="P49">3. Rodzice mają obowiązek:</text:p>
            <text:p text:style-name="P53"><text:soft-page-break/>1) wychowywać swoje dzieci w duchu odpowiedzialności za siebie i innych ludzi;</text:p>
            <text:p text:style-name="P53">2) wychowywać swoje dzieci w sposób odpowiedzialny i nie zaniedbywać ich;</text:p>
            <text:p text:style-name="P53">3) angażowania się jako partnerzy w nauczaniu ich dzieci w szkole;</text:p>
            <text:p text:style-name="P53">4) przekazywania wszelkich informacji związanych z możliwością osiągnięcia wspólnych (tj. domu i szkoły) celów edukacyjnych;</text:p>
            <text:p text:style-name="P53">5) osobiście włączać się w życie szkoły ich dziecka i stanowić istotną część społeczności lokalnej;</text:p>
            <text:p text:style-name="P53">6) poświęcać swój czas i uwagę swoim dzieciom, i ich szkole tak, aby wzmocnić ich wysiłki skierowane na osiągnięcie określonych celów nauczania;</text:p>
            <text:p text:style-name="P53">7) zapewnienia regularnego uczęszczania dziecka na zajęcia szkolne;</text:p>
            <text:p text:style-name="P53">8) zapewnienia dziecku warunków umożliwiających przygotowanie się do zajęć;</text:p>
            <text:p text:style-name="P53">9) poinformowania szkoły o nieobecności dziecka w dniu tej nieobecności.</text:p>
            <text:p text:style-name="P49">4. Rodzic ma prawo zwrócenia się do dyrektora szkoły z wnioskiem o:</text:p>
            <text:p text:style-name="P53">1) objęcia dziecka nauką religii, etyki, wychowania do życia w rodzinie;</text:p>
            <text:p text:style-name="P53">2) odroczenie obowiązku szkolnego;</text:p>
            <text:p text:style-name="P53">3) przyśpieszenie obowiązku szkolnego;</text:p>
            <text:p text:style-name="P53">4) objęcia dziecka indywidualnym nauczaniem;</text:p>
            <text:p text:style-name="P53">5) objęcia dzieckiem indywidualnym tokiem lub programem nauki;</text:p>
            <text:p text:style-name="P53">6) realizację obowiązku szkolnego poza szkołą.</text:p>
            <text:p text:style-name="P49">5. Zebrania oddziałów są odnotowywane w dzienniku lekcyjnym.                </text:p>
            <text:p text:style-name="P49">6. Wychowawca na początku każdego roku szkolnego przekazuje rodzicom kalendarz roku szkolnego oraz harmonogram spotkań, o których mowa w ust. 1 pkt 1. i 2.</text:p>
            <text:p text:style-name="P49">7. Wychowawca oddziału może zwołać nadzwyczajne zebranie rodziców z własnej inicjatywy lub na wniosek dyrektora szkoły, rady pedagogicznej oraz rady oddziałowej. O każdym nadzwyczajnym zebraniu wychowawca oddziału ma obowiązek poinformowania dyrektora szkoły.</text:p>
            <text:p text:style-name="P49"><text:soft-page-break/>8. Wychowawca oddziału może komunikować się z rodzicami wykorzystując: telefon, pocztę e-mailową lub dziennik elektroniczny.</text:p>
            <text:p text:style-name="P4"> </text:p>
            <text:p text:style-name="P43">§ 37</text:p>
            <text:p text:style-name="P49">1. Z tytułu udostępniania rodzicom gromadzonych przez szkołę informacji w zakresie nauczania, wychowania oraz opieki, dotyczących ich dzieci, nie mogą być pobierane od rodziców opłaty, bez względu na postać i sposób przekazywania tych informacji.</text:p>
            <text:p text:style-name="P4"> </text:p>
            <text:p text:style-name="P43">§ 38</text:p>
            <text:p text:style-name="P49">1. W celu zapewnienia dziecku podczas pobytu w szkole odpowiedniej opieki, odżywiania oraz metod opiekuńczo – wychowawczych rodzic dziecka przekazuje dyrektorowi szkoły uznane przez niego za istotne dane o stanie zdrowia, stosowanej diecie i rozwoju psychofizycznym dziecka.</text:p>
            <text:p text:style-name="P4"> </text:p>
            <text:p text:style-name="P43">POMOC  MATERIALNA DLA UCZNIÓW</text:p>
            <text:p text:style-name="P43">§ 39</text:p>
            <text:p text:style-name="P49">1. Uczniowi przysługuje prawo do pomocy materialnej ze środków przeznaczonych na ten cel w budżecie państwa lub budżecie jednostki samorządu terytorialnego.</text:p>
            <text:p text:style-name="P49">2. Pomoc materialna ma charakter socjalny albo motywacyjny.</text:p>
            <text:p text:style-name="P49">3. Świadczeniami pomocy materialnej o charakterze socjalnym są:</text:p>
            <text:p text:style-name="P53">1) stypendium szkolne;</text:p>
            <text:p text:style-name="P53">2) wyprawka szkolna;</text:p>
            <text:p text:style-name="P53">3) zasiłek losowy;                                                                                            </text:p>
            <text:p text:style-name="P63">                                                            <text:span text:style-name="T4">§ 40</text:span></text:p>
            <text:p text:style-name="P49">1. Rada gminy uchwala regulamin udzielania pomocy materialnej o charakterze socjalnym dla uczniów zamieszkałych na terenie gminy, który dostępny jest na stronie internetowej.</text:p>
            <text:p text:style-name="P49">2. Świadczenie pomocy materialnej o charakterze socjalnym przyznaje Burmistrz Pasłęka.</text:p>
            <text:p text:style-name="P49">3. W sprawach świadczeń pomocy materialnej o charakterze socjalnym wydaje się decyzje administracyjne.</text:p>
            <text:p text:style-name="P49"><text:soft-page-break/>4. Świadczenia pomocy materialnej o charakterze socjalnym są przyznawane na:</text:p>
            <text:p text:style-name="P53">1) wniosek rodziców;</text:p>
            <text:p text:style-name="P53">2) wniosek dyrektora szkoły</text:p>
            <text:p text:style-name="P7"> </text:p>
            <text:p text:style-name="P59">ROZDZIAŁ V</text:p>
            <text:p text:style-name="P59">ZAKRES ZADAŃ NAUCZYCIELI I INNYCH PRACOWNIKÓW SZKOŁY</text:p>
            <text:p text:style-name="P43">§ 41</text:p>
            <text:p text:style-name="P49">1. Prawa i obowiązki nauczyciela określą zapisy ustawy z dnia 26 stycznia 1982 r.- Karta Nauczyciela z zastrzeżeniem art. 15 ustawy Prawo oświatowe.</text:p>
            <text:p text:style-name="P49">2. Nauczyciel w swoich działaniach dydaktycznych, wychowawczych i opiekuńczych ma obowiązek poszanowania godności osobistej ucznia, kieruje się dobrem uczniów i troską o ich zdrowie.</text:p>
            <text:p text:style-name="P49">3. Szczegółowy zakres obowiązków dla nauczyciela przygotowuje i zapoznaje z nim dyrektor szkoły.</text:p>
            <text:p text:style-name="P49">4. Nauczyciel, podczas lub w związku z pełnieniem obowiązków służbowych, korzysta z ochrony przewidzianej dla funkcjonariuszy publicznych na zasadach określonych w ustawie 6 czerwca 1997 r.- Kodeks Karny.</text:p>
            <text:p text:style-name="P4"> </text:p>
            <text:p text:style-name="P43">ZASADY ORGANIZACJI ZESPOŁÓW NAUCZYCIELSKICH</text:p>
            <text:p text:style-name="P43">§ 42</text:p>
            <text:p text:style-name="P49">1. W zależności od potrzeb programowych i zadań szkoły, dyrektor szkoły tworzy zespoły nauczycielskie, które realizują jej zadania statutowe według opracowanego harmonogramu.</text:p>
            <text:p text:style-name="P49">2. Zespoły mogą porozumiewać się z wykorzystaniem urządzeń multimedialnych.</text:p>
            <text:p text:style-name="P49">3. Spotkania zespołów są protokołowane.</text:p>
            <text:p text:style-name="P49">4. Zespół nauczycieli prowadzących nauczanie w klasach I-VIII przedstawia dyrektorowi szkoły propozycje:</text:p>
            <text:p text:style-name="P53">1) jednego podręcznika do zajęć z zakresu edukacji: polonistycznej, matematycznej, przyrodniczej i społecznej oraz jednego podręcznika <text:soft-page-break/>do zajęć z zakresu języka obcego nowożytnego lub materiału edukacyjnego, dla uczniów danej klasy- dla uczniów klas I-III</text:p>
            <text:p text:style-name="P53">2) jednego podręcznika do zajęć edukacyjnych lub materiału edukacyjnego do danych zajęć edukacyjnych, dla uczniów danego oddziału- dla uczniów klas IV-VIII;</text:p>
            <text:p text:style-name="P53">3) materiałów ćwiczeniowych;</text:p>
            <text:p text:style-name="P49">5. Zespoły nauczycieli, o których mowa w ust. 1,. mogą przedstawić dyrektorowi szkoły więcej niż jeden podręcznik lub materiał edukacyjny:</text:p>
            <text:p text:style-name="P53">1) do danego języka obcego nowożytnego w danej klasie, biorąc pod uwagę poziomy nauczania języków obcych nowożytnych- w przypadku klas IV-VIII;</text:p>
            <text:p text:style-name="P53">2) w przypadku uczniów niepełnosprawnych objętych kształceniem specjalnym, biorąc pod uwagę ich możliwości edukacyjne oraz możliwości psychofizyczne uczniów;</text:p>
            <text:p text:style-name="P53">3) w przypadku uczniów objętych kształceniem w zakresie niezbędnym do podtrzymania poczucia tożsamości narodowej, etnicznej i językowej.</text:p>
            <text:p text:style-name="P49">6. Dyrektor szkoły, na podstawie przedstawionych propozycji zespołów, po zasięgnięciu opinii rady pedagogicznej, ustala szkolny zestaw programów nauczania.</text:p>
            <text:p text:style-name="P49">7. Dyrektor szkoły, na podstawie propozycji nauczycieli oraz w przypadku braku porozumienia w zespole nauczycielskim w sprawie przedstawienia propozycji podręczników lub materiałów edukacyjnych- po zasięgnięciu opinii rady pedagogicznej i rady rodziców ustala:                                           </text:p>
            <text:p text:style-name="P53">1) zestaw podręczników lub materiałów edukacyjnych obowiązujących we wszystkich oddziałach danej klasy przez co najmniej trzy lata szkolne;</text:p>
            <text:p text:style-name="P53">2) materiały ćwiczeniowe obowiązujące w poszczególnych oddziałach w danym roku szkolnym.</text:p>
            <text:p text:style-name="P7"> </text:p>
            <text:p text:style-name="P46">PRAWA I OBOWIĄZKI NAUCZYCIELI</text:p>
            <text:p text:style-name="P43">§ 43</text:p>
            <text:p text:style-name="P49">1. Nauczyciel w szczególności ma prawo do:</text:p>
            <text:p text:style-name="P53">1) poszanowania godności osobistej i godności zawodu nauczyciela;</text:p>
            <text:p text:style-name="P53">2) swobody w doborze i stosowaniu takich metod nauczania i wychowania, jakie uważa za najwłaściwsze spośród uznanych przez współczesne nauki pedagogiczne;</text:p>
            <text:p text:style-name="P53"><text:soft-page-break/>3) wyposażenia stanowiska pracy, które umożliwia realizację programu dydaktyczno- wychowawczego;</text:p>
            <text:p text:style-name="P53">4) wynagrodzenia zgodnie z obowiązującymi przepisami;</text:p>
            <text:p text:style-name="P53">5) korzystania, z prawa do ochrony przewidzianej dla funkcjonariuszy publicznych</text:p>
            <text:p text:style-name="P53">6) w związku z pełnieniem funkcji służbowych;</text:p>
            <text:p text:style-name="P53">7) pomocy ze strony dyrektora szkoły i innych osób z kierownictwa w sprawach związanych z realizacją zadań dydaktycznych, wychowawczych i opiekuńczych.</text:p>
            <text:p text:style-name="P49">2. Do obowiązku nauczyciela w szczególności należy:</text:p>
            <text:p text:style-name="P53">1) zapewnienie warunków do rozwoju ucznia;</text:p>
            <text:p text:style-name="P53">2) zaangażowania się do tworzenia i modyfikowania programu rozwoju szkoły;</text:p>
            <text:p text:style-name="P53">3) zapewnienie wysokiego poziomu pracy dydaktycznej, wychowawczej i opiekuńczej oraz realizowanie zadań organizacyjnych;</text:p>
            <text:p text:style-name="P53">4) prowadzenie zajęć zgodnie z tygodniowym rozkładem;</text:p>
            <text:p text:style-name="P53">5) kształtowanie u uczniów oraz u siebie umiejętności posługiwania się technologią informatyczną i wykorzystywaniem jej na zajęciach przez siebie prowadzonych;</text:p>
            <text:p text:style-name="P33"><text:span text:style-name="T15">6) udzielanie uczniom pomocy w planowaniu własnego rozwoju oraz w </text:span><text:span text:style-name="T13">osiąganiu postępów i sukcesów;                                                      </text:span><text:span text:style-name="T15">7) uwzględnianie w swojej pracy udzielania pomocy uczniom o specjalnych potrzebach edukacyjnych;</text:span></text:p>
            <text:p text:style-name="P53">8) zapewnienie uczniom rozwoju zainteresowań i uzdolnień;</text:p>
            <text:p text:style-name="P53">9) stosowanie metod pracy  z uczniami, które są odpowiednio dobrane, zróżnicowane i skuteczne, celem pobudzania ich aktywności;</text:p>
            <text:p text:style-name="P53">10) precyzyjne określenie wymagań edukacyjnych i dostosowanie do indywidualnych możliwości i predyspozycji uczniów;</text:p>
            <text:p text:style-name="P53">11) przestrzeganie obowiązujących w szkole zasad oceniania, klasyfikowania i promowania uczniów oraz zasad przeprowadzania sprawdzianów;</text:p>
            <text:p text:style-name="P53">12) pełna realizacja podstawy programowej;</text:p>
            <text:p text:style-name="P53">13) przestrzeganie praw dziecka i prawa ucznia oraz upowszechnianie wiedzy na ich temat;</text:p>
            <text:p text:style-name="P53"><text:soft-page-break/>14) zapewnienie uczniom równych szans uczestniczenia w zajęciach lekcyjnych i pozalekcyjnych;</text:p>
            <text:p text:style-name="P53">15) realizacja programu wychowawczo- profilaktycznego szkoły;</text:p>
            <text:p text:style-name="P53">16) rozpoznawanie problemów wychowawczych i psychologiczno- pedagogicznych uczniów, zgłaszanie ich wychowawcy oddziału, psychologowi, pedagogowi szkolnemu, specjaliście;</text:p>
            <text:p text:style-name="P53">17) przestrzeganie przepisów prawa oraz zapisów niniejszego statutu;</text:p>
            <text:p text:style-name="P53">18) ochrona danych osobowych swoich uczniów;</text:p>
            <text:p text:style-name="P53">19) prawidłowe prowadzenie dokumentacji szkolnej zgodnie z przepisami prawa i zaleceniami dyrektora szkoły.</text:p>
            <text:p text:style-name="P49">3. Nauczyciel rzetelnie realizuje zadania związane z powierzonym mu stanowiskiem oraz podstawowymi funkcjami szkoły: dydaktyczną, wychowawczą i opiekuńczą, w tym zadań związanych z zapewnieniem bezpieczeństwa uczniom w czasie zajęć organizowanych przez szkołę, a w szczególności:</text:p>
            <text:p text:style-name="P53">1) sprawuje opiekę nad uczniami w szkole podczas zajęć obowiązujących, nieobowiązkowych, pozalekcyjnych ;</text:p>
            <text:p text:style-name="P53">2) uczestniczy w zebraniach rady pedagogicznej;</text:p>
            <text:p text:style-name="P33"><text:span text:style-name="T15">3) jest zobowiązany do zachowania  w tajemnicy spraw omawianych podczas </text:span><text:span text:style-name="T13">zebrań rady pedagogicznej;</text:span></text:p>
            <text:p text:style-name="P53">4) sprawuje dyżury, zgodnie z harmonogramem dyżurów, zapewniając uczniom bezpieczeństwo;</text:p>
            <text:p text:style-name="P53">5) odpowiednio do potrzeb rozwojowych i edukacyjnych oraz możliwości psychofizycznych ucznia poprzez dostosowanie metod i form pracy z uczniem indywidualizuje pracę z uczniem na zajęciach edukacyjnych;</text:p>
            <text:p text:style-name="P53">6) przestrzega czasu pracy ustalonego w szkole;</text:p>
            <text:p text:style-name="P53">7) przestrzega przepisów oraz zasad bezpieczeństwa i higieny pracy oraz przepisów przeciwpożarowych oraz stosuje się do wydawanych w tym zakresie poleceń i wskazówek przez dyrektora szkoły;</text:p>
            <text:p text:style-name="P53">8) uczestniczy w szkoleniach i instruktażu z zakresu bhp i ppoż. oraz poddaje się wymaganym egzaminom sprawdzającym;</text:p>
            <text:p text:style-name="P53">9) przestrzega w szkole zasad współżycia społecznego;</text:p>
            <text:p text:style-name="P53">10) stosuje środki ochrony zbiorowej, używa przydzielonych środków ochrony indywidualnej oraz odzieży i obuwia roboczego, zgodnie z ich przeznaczeniem;</text:p>
            <text:p text:style-name="P53"><text:soft-page-break/>11) poddaje się wstępnym, okresowym i kontrolnym oraz innym zaleconym badaniom lekarskim;</text:p>
            <text:p text:style-name="P53">12) niezwłocznie zawiadamia dyrektora szkoły o zauważonym w szkole wypadku albo zagrożeniu życia lub zdrowia ludzkiego oraz ostrzega współpracowników, a także inne osoby znajdujące się w szkole o grożącym im niebezpieczeństwie;</text:p>
            <text:p text:style-name="P53">13) współpracuje z dyrektorem szkoły oraz upoważnionymi osobami, w wypełnieniu obowiązków dotyczących bezpieczeństwa i higieny pracy.</text:p>
            <text:p text:style-name="P7"> </text:p>
            <text:p text:style-name="P66">§ 44</text:p>
            <text:p text:style-name="P49">1. Do zadań asystenta nauczyciela lub asystenta wychowawcy świetlicy należy:</text:p>
            <text:p text:style-name="P53">1) wspieranie nauczyciela prowadzącego zajęcia dydaktyczne, wychowawcze i opiekuńcze lub wspieranie nauczyciela świetlicy;</text:p>
            <text:p text:style-name="P53">2) wykonywanie zadań wyłącznie pod kierunkiem osoby prowadzącej zajęcia edukacyjne lub świetlicowe;</text:p>
            <text:p text:style-name="P53">3) pomaganie w zapewnieniu uczniom bezpiecznych warunków nauki;</text:p>
            <text:p text:style-name="P33"><text:span text:style-name="T15">4) przygotowanie sali oraz pomocy wykorzystywanych do zajęć edukacyjnych </text:span><text:span text:style-name="T13">lub świetlicowych;</text:span></text:p>
            <text:p text:style-name="P53">5) zapewnienie opieki dzieciom w stołówce, świetlicy, szatni, łazience oraz na placu zabaw;</text:p>
            <text:p text:style-name="P53">6) spełnianie czynności opiekuńczych i obsługowych w stosunku do wychowanków zlecane przez wychowawcę klasy oraz inne czynności wynikające z rozkładu zajęć dzieci w ciągu dnia;</text:p>
            <text:p text:style-name="P53">7) opiekowanie się uczniami w trakcie ich wyjścia z klasy np. do pielęgniarki, toalety itp.</text:p>
            <text:p text:style-name="P53">8) sprawowanie opieki nad uczniami w trakcie organizowanych przez nauczyciela wycieczek, wyjść klasowych;</text:p>
            <text:p text:style-name="P53">9) wspieranie uczniów w czynnościach samoobsługowych, w szczególności udzielanie wsparcia dzieciom  wymagającym szczególnej troski.</text:p>
            <text:p text:style-name="P7"> </text:p>
            <text:p text:style-name="P43">ZADANIA WYCHOWAWCY ODDZIAŁU I NAUCZYCIELA OPIEKUJĄCEGO SIĘ ODDZIAŁEM PRZEDSZKOLNYM</text:p>
            <text:p text:style-name="P43">§  45</text:p>
            <text:p text:style-name="P49"><text:soft-page-break/>1. W procesie dydaktyczno-wychowawczo- opiekuńczym szkoły, wychowawca oddziału pełni odpowiedzialną rolę opiekuna i organizatora życia społeczności danego oddziału.</text:p>
            <text:p text:style-name="P49">2. Dyrektor szkoły powierza każdy oddział szczególnej opiece wychowawczej jednemu z nauczycieli, a w klasach integracyjnych dwojgu nauczycielom - w tym jednemu współorganizującemu - zwanemu dalej „wychowawcą oddziału”.</text:p>
            <text:p text:style-name="P49">3. Dyrektor szkoły powierza oddział przedszkolny szczególnej opiece jednemu z nauczycieli, zwanemu dalej "nauczycielem opiekującym sie oddziałem przedszkolnym".</text:p>
            <text:p text:style-name="P49">4. Dyrektor szkoły powierza nauczycielowi funkcję wychowawcy oddziału (nauczyciela opiekującego się oddziałem przedszkolnym) w całym cyklu kształcenia, dla zapewnienia ciągłości pracy wychowawczej i jej skuteczności, która trwa do końca etapu edukacyjnego, jeśli nie zajdą szczególne okoliczności.</text:p>
            <text:p text:style-name="P49">5. Wychowawca oddziału (nauczyciel opiekujący się oddziałem przedszkolnym) pełni zasadniczą rolę w systemie wychowawczym szkoły. Jest animatorem życia zbiorowego uczniów, ich powiernikiem i mediatorem w rozstrzyganiu wszelkich kwestii spornych.</text:p>
            <text:p text:style-name="P49">6. Formy spełniania zadań przez wychowawcę oddziału (nauczyciela opiekującego się oddziałem przedszkolnym) powinny być dostosowane do wieku uczniów, ich potrzeb oraz warunków środowiskowych szkoły.</text:p>
            <text:p text:style-name="P61">§ 46</text:p>
            <text:p text:style-name="P49">1. Do obowiązków wychowawcy oddziału należy w szczególności:                                                  </text:p>
            <text:p text:style-name="P53">1) sprawowanie opieki wychowawczej nad powierzonymi uczniami uczęszczającymi do określonego oddziału;</text:p>
            <text:p text:style-name="P53">2) diagnozowanie warunków życia i nauki swoich uczniów;</text:p>
            <text:p text:style-name="P53">3) rozwijanie u wychowanków umiejętności rozwiązywania życiowych problemów;</text:p>
            <text:p text:style-name="P53">4) podejmowanie działań kształtujących osobowość uczniów, wspierających ich rozwój intelektualny i emocjonalny;</text:p>
            <text:p text:style-name="P53">5) kontrolowanie i korygowanie procesu przygotowywania uczniów do pełnienia odpowiedzialnych ról w życiu dorosłym;</text:p>
            <text:p text:style-name="P53">6) nawiązanie i utrzymywanie indywidualnych kontaktów z rodzicami ucznia w celu ustalenia jego potrzeb wychowawczo- opiekuńczych;</text:p>
            <text:p text:style-name="P53">7) informowanie rodziców o zagrożeniach, trudnościach edukacyjnych czy wychowawczych;</text:p>
            <text:p text:style-name="P53"><text:soft-page-break/>8) informowanie rodziców o stałych terminach spotkań z rodzicami oraz konsultacjach na pierwszym zebraniu w danym roku szkolnym;</text:p>
            <text:p text:style-name="P53">9) prowadzenie dokumentacji wychowawczej zgodnie z zaleceniami dyrektora szkoły;</text:p>
            <text:p text:style-name="P53">10) opracowywanie i realizacja programu wychowawczo- profilaktycznego swojego oddziału;</text:p>
            <text:p text:style-name="P53">11) systematyczne utrzymywanie kontaktu z innymi nauczycielami w celu koordynacji oddziaływań wychowawczych;</text:p>
            <text:p text:style-name="P53">12) analizowanie i ocenianie efektów pracy wychowawczej, profilaktycznej i opiekuńczej;</text:p>
            <text:p text:style-name="P53">13) powiadamianie rodziców ucznia na piśmie o przewidywanym dla ucznia stopniu niedostatecznym śródrocznym/rocznym na miesiąc przed zakończeniem półrocza /roku;</text:p>
            <text:p text:style-name="P53">14) powiadamianie ucznia na dwa tygodnie przed posiedzeniem klasyfikacyjnym o przewidywanych dla niego stopniach rocznych;</text:p>
            <text:p text:style-name="P53">15) informowanie o realizacji zadań wychowawczych swojego oddziału, dwa razy w roku, w trakcie klasyfikacji.</text:p>
            <text:p text:style-name="P49">2. Wychowawca oddziału, w swoich działaniach, ściśle współpracuje z dyrektorem szkoły, pedagogiem szkolnym, psychologiem, nauczycielami przedmiotów uczących w danym oddziale i rodzicami uczniów.     </text:p>
            <text:p text:style-name="P68">§ 46 a</text:p>
            <text:p text:style-name="P41">1. Do obowiązków nauczyciela opiekującego się oddziałem przedszkolnym należy w szczególności:</text:p>
            <text:p text:style-name="P42">1) sprawowanie opieki wychowawczej nad powierzonymi dziećmi uczęszczającymi do oddziału przedszkolnego;</text:p>
            <text:p text:style-name="P42">2) diagnozowanie warunków życia i nauki swoich podopiecznych;</text:p>
            <text:p text:style-name="P42">3) rozwijanie u wychowanków umiejętności rozwiązywania życiowych problemów;</text:p>
            <text:p text:style-name="P42">4) podejmowanie działań kształtujących osobowość dzieci, wspierających ich rozwój intelektualny i emocjonalny;</text:p>
            <text:p text:style-name="P42">5) kontrolowanie i korygowanie procesu przygotowania dzieci do pełnienia odpowiedzialnych ról w życiu dorosłym;</text:p>
            <text:p text:style-name="P42">6) nawiązywanie i utrzymywanie indywidualnych kontaktów z rodzicami dzieci w celu ustalenia ich potrzeb wychowawczo-opiekuńczych;</text:p>
            <text:p text:style-name="P42"><text:soft-page-break/>7) informowanie rodziców o zagrożeniach, trudnościach edukacyjnych czy wychowawczych;</text:p>
            <text:p text:style-name="P42">8) informowanie rodziców o terminach spotkań z rodzicami;</text:p>
            <text:p text:style-name="P42">9) prowadzenie dokumentacji opiekuna grupy przedszkolnej zgodnie z zaleceniami dyrektora szkoły;</text:p>
            <text:p text:style-name="P42">10) opracowanie i realizacja programu wychowawczo-profilaktycznego swojego oddziału;</text:p>
            <text:p text:style-name="P42">11) systematyczne utrzymywanie kontaktu z innymi nauczycielami w celu koordynacji oddziaływań wychowawczych;</text:p>
            <text:p text:style-name="P42">12) analizowanie i ocenianie efektów pracy wychowawczej, profilaktycznej i opiekuńczej;</text:p>
            <text:p text:style-name="P42">13) informowanie o realizacji zadań wychowawczych swojego oddziału, dwa razy w roku, na zebraniach rady pedagogicznej.</text:p>
            <text:p text:style-name="P41">2. Nauczyciel opiekujący się oddziałem przedszkolnym, w swoich działaniach, ściśle współpracuje z dyrektorem szkoły, pedagogiem szkolnym, psychologiem, nauczycielami prowadzącymi zajęcia w danym oddziale i rodzicami uczniów.</text:p>
            <text:p text:style-name="P68">§ 47</text:p>
            <text:p text:style-name="P49">1. Wychowawca oddziału ma prawo:</text:p>
            <text:p text:style-name="P53">1) otaczać indywidualną opieką każdego wychowanka, poznać jego mocne i słabe strony, umiejętnie je wykorzystywać w procesie wychowawczym;</text:p>
            <text:p text:style-name="P53">2) kształtować umiejętność zespołowego współdziałania poprzez organizowanie zajęć pozalekcyjnych (wycieczki, wyjścia do kina, teatru, muzeum, uroczystości rocznicowe, świąteczne, itp.);</text:p>
            <text:p text:style-name="P53">3) rozpoznawać warunki społeczno- ekonomiczne ucznia i występować o odpowiednią pomoc;</text:p>
            <text:p text:style-name="P53">4) decydować o ostatecznych ocenach zachowania uczniów oddziału.</text:p>
            <text:p text:style-name="P7"> </text:p>
            <text:p text:style-name="P68">§ 47a</text:p>
            <text:p text:style-name="P41">1. Nauczyciel opiekujący się oddziałem przedszkolnym ma prawo:</text:p>
            <text:p text:style-name="P42">1) otaczać indywidualną opieką każdego wychowanka, poznać jego mocne i słabe strony, umiejętnie je wykorzystać w procesie wychowawczym;</text:p>
            <text:p text:style-name="P42">2) kształtować umiejętność zespołowego współdziałania poprzez organizowanie zajęć pozalekcyjnych (wycieczki, wyjścia do kina, teatru, muzeum, uroczystości rocznicowe, świąteczne, itp.)</text:p>
            <text:p text:style-name="P42"><text:soft-page-break/>3) rozpoznawać warunki społeczno-ekonomiczne dzieci i występować o odpowiednia pomoc.</text:p>
            <text:p text:style-name="P12"> </text:p>
            <text:p text:style-name="P44">§ 48</text:p>
            <text:p text:style-name="P49">1. Wychowawca jest odpowiedzialny za właściwe, zgodne z przepisami i terminowe wykonywanie obowiązków określonych w zakresie czynności, a w szczególności:</text:p>
            <text:p text:style-name="P53">1) prawidłowe i terminowe wypełnianie dokumentacji: dzienników, arkuszy, ocen, świadectw szkolnych itp.;</text:p>
            <text:p text:style-name="P53">2) prowadzenie ewidencji zwolnień lekarskich i innej dokumentacji uczniowskiej i jej aktualizacji;</text:p>
            <text:p text:style-name="P53">3) podsumowywanie i kontrolę frekwencji tygodniowej i miesięcznej;</text:p>
            <text:p text:style-name="P53">4) informowanie rodziców ucznia, o postępach i osiągnięciach szkolnych wychowanków oraz o ewentualnych zagrożeniach;</text:p>
            <text:p text:style-name="P53">5) efektywne podejmowanie działań i osiąganie wysokich wyników w pracy, przestrzeganie porządku i dyscypliny pracy;</text:p>
            <text:p text:style-name="P53">6) wykonywanie innych prac zleconych przez dyrektora, dotyczących jego wychowanków;</text:p>
            <text:p text:style-name="P53">7) stworzenie odpowiednich warunków zapewniających bezpieczeństwo uczniom biorącym udział w wycieczkach, imprezach i spotkaniach organizowanych poza szkołą; nadzorowanie przestrzegania przez wszystkich uczestników obowiązujących zasad oraz bezpieczeństwa i higieny.</text:p>
            <text:p text:style-name="P69">§ 48a</text:p>
            <text:p text:style-name="P41">1. Nauczyciel opiekujący się oddziałem przedszkolnym jest odpowiedzialny za właściwe, zgodne z przepisami i terminowe wykonywanie obowiązków określonych w zakresie czynności, a w szczególności:</text:p>
            <text:p text:style-name="P42">1) prawidłowe i terminowe wypełnianie dokumentacji: dzienników, arkuszy, obserwacji, diagnoz itp.;</text:p>
            <text:p text:style-name="P42">2) podsumowanie i kontrolę frekwencji tygodniowej i miesięcznej;</text:p>
            <text:p text:style-name="P42">3) informowanie rodziców o postępach i osiągnięciach dziecka oraz o ewentualnych napotkanych problemach;</text:p>
            <text:p text:style-name="P42">4) efektywne podejmowanie działań i osiąganie wysokich wyników w pracy, przestrzeganie porządku i dyscypliny pracy;</text:p>
            <text:p text:style-name="P42">5) wykonywanie innych prac zleconych przez dyrektora, dotyczących jego wychowanków;</text:p>
            <text:p text:style-name="P42"><text:soft-page-break/>6) stworzenie odpowiednich warunków, zapewniających bezpieczeństwo dzieciom, biorącym udział w wycieczkach, imprezach i spotkaniach organizowanych poza szkołą; nadzorowanie przestrzegania przez wszystkich uczestników obowiązujących zasad oraz bezpieczeństwa i higieny.</text:p>
            <text:p text:style-name="P4"> </text:p>
            <text:p text:style-name="P43">ZADANIA NAUCZYCIELI SPECJALISTÓW</text:p>
            <text:p text:style-name="P43">§  49</text:p>
            <text:p text:style-name="P49">1. Do zadań nauczyciela pedagoga  szkolnego i psychologa należy:</text:p>
            <text:p text:style-name="P53">1) indywidualna opieka pedagogiczna i psychologiczna nad uczniami i rodzinami wymagającymi jej;</text:p>
            <text:p text:style-name="P53">2) udzielanie uczniom pomocy w eliminowaniu napięć psychicznych narastających na tle niepowodzeń szkolnych;</text:p>
            <text:p text:style-name="P53">3) udzielania porad i pomocy uczniom mającym trudności w kontaktach rówieśniczych i środowiskowych;</text:p>
            <text:p text:style-name="P53">4) udzielanie rodzicom i nauczycielom porad ułatwiających rozwiązywanie trudnych problemów wychowawczych i rodzinnych;</text:p>
            <text:p text:style-name="P53">5) koordynowanie działań mających na celu udzielanie uczniom pomocy materialnej przez ośrodki pomocy społecznej i inne instytucje świadczące ten rodzaj wspierania rodziny;</text:p>
            <text:p text:style-name="P53">6) koordynowanie pomocy przez instytucje społeczne, administracyjne i inne placówki świadczące pomoc społeczną;</text:p>
            <text:p text:style-name="P53">7) prowadzenie badań i działań diagnostycznych w celu określenia przyczyn niepowodzeń edukacyjnych oraz wspieranie mocnych stron ucznia;</text:p>
            <text:p text:style-name="P53">8)podejmowanie działań z zakresu profilaktyki uzależnień i innych problemów związanych z etapem rozwojowym uczniów;</text:p>
            <text:p text:style-name="P53">9) minimalizowanie skutków zaburzeń rozwojowych, zapobieganie zaburzeniom zachowania oraz inicjowanie różnych form pomocy w środowisku szkolnym i pozaszkolnym uczniów;</text:p>
            <text:p text:style-name="P53">10) inicjowanie i prowadzenie działań mediacyjnych i interwencyjnych w sytuacjach kryzysowych;</text:p>
            <text:p text:style-name="P53">11) wspieranie nauczycieli i innych specjalistów w udzielaniu pomocy psychologiczno- pedagogicznej;</text:p>
            <text:p text:style-name="P53">12) prowadzenie warsztatów i innych form pracy z uczniami celem wspierania działań wychowawczych nauczycieli;</text:p>
            <text:p text:style-name="P53"><text:soft-page-break/>13) realizacji różnych form pomocy psychologiczno-pedagogicznej w srodowisky szkolnym;</text:p>
            <text:p text:style-name="P33"><text:span text:style-name="T15">14) spotkania z rodzicami w celu omawiania wyników obserwacji i padać psychologicznych, udzielanie porad dotyczących postępowania z uczniami </text:span><text:span text:style-name="T13">w domu, kierowanie ich w razie potrzeby do placówek specjalistycznych;                                                                  </text:span></text:p>
            <text:p text:style-name="P53">15) uczestniczenie w zebraniach z rodzicami, prowadzenie prelekcji, rad szkoleniowych i zajęć warsztatowych</text:p>
            <text:p text:style-name="P43">§  49a</text:p>
            <text:p text:style-name="P4"> </text:p>
            <text:p text:style-name="P22">Od 1 września wprowadza się nowe stanowisko i zakres zadań dla pedagoga specjalnego.</text:p>
            <text:p text:style-name="P40"><text:span text:style-name="T6">Do zadań pedagoga specjalnego należy w szczególności:</text:span><text:line-break/><text:span text:style-name="T6">1) współpraca z nauczycielami, wychowawcami grup wychowawczych lub innymi specjalistami, rodzicami oraz  uczniami w:</text:span></text:p>
            <text:p text:style-name="P23">a) rekomendowaniu dyrektorowi szkoły do realizacji działań w zakresie zapewnienia aktywnego i pełnego uczestnictwa uczniów w życiu szkoły i placówki oraz dostępności, o której mowa w ustawie z dnia 19 lipca 2019 r. o zapewnianiu dostępności osobom ze szczególnymi potrzebami;<text:line-break/>b) prowadzeniu badań i działań diagnostycznych związanych z rozpoznawaniem indywidualnych potrzeb rozwojowych i edukacyjnych oraz możliwości psychofizycznych uczniów w celu określenia mocnych stron, predyspozycji, zainteresowań i uzdolnień uczniów oraz przyczyn niepowodzeń edukacyjnych lub trudności w funkcjonowaniu uczniów, w tym barier i ograniczeń utrudniających funkcjonowanie ucznia i jego uczestnictwo w życiu szkoły;<text:line-break/>c) rozwiązywaniu problemów dydaktycznych i wychowawczych uczniów; <text:line-break/>d) określaniu niezbędnych do nauki warunków, sprzętu specjalistycznego i środków dydaktycznych, w tym wykorzystujących technologie informacyjno-komunikacyjne, odpowiednich ze względu na indywidualne potrzeby rozwojowe i edukacyjne oraz możliwości psychofizyczne ucznia;<text:line-break/>2) współpraca z zespołem, o którym mowa w przepisach wydanych na podstawie art. 127 ust. 19 pkt 2 ustawy, w zakresie opracowania i realizacji indywidualnego programu edukacyjno-terapeutycznego ucznia posiadającego orzeczenie o potrzebie kształcenia specjalnego, w tym zapewnienia mu pomocy psychologiczno-pedagogiczne</text:p>
            <text:p text:style-name="P23">3) wspieranie nauczycieli, wychowawców w:</text:p>
            <text:p text:style-name="P24"><text:soft-page-break/>a) rozpoznawaniu przyczyn niepowodzeń edukacyjnych uczniów lub trudności w ich funkcjonowaniu, w tym<text:line-break/>barier i ograniczeń utrudniających funkcjonowanie ucznia i jego uczestnictwo w życiu przedszkola, szkoły<text:line-break/>lub placówki,<text:line-break/>b) udzielaniu pomocy psychologiczno-pedagogicznej w bezpośredniej pracy z uczniem,<text:line-break/>c) dostosowaniu sposobów i metod pracy do indywidualnych potrzeb rozwojowych i edukacyjnych ucznia oraz jego możliwości psychofizycznych,<text:line-break/>d) doborze metod, form kształcenia i środków dydaktycznych do potrzeb uczniów;</text:p>
            <text:p text:style-name="P29"><text:span text:style-name="T9">4) udzielanie pomocy psychologiczno-pedagogicznej uczniom, rodzicom uczniów i nauczycielom;<text:line-break/>5) współpraca, w zależności od potrzeb, z innymi podmiotami,<text:line-break/>6) przedstawianie radzie pedagogicznej propozycji w zakresie doskonalenia zawodowego nauczycieli, szkoły lub placówki w zakresie zadań określonych w pkt 1–5.”.</text:span><text:line-break/> </text:p>
            <text:p text:style-name="P43">§ 50</text:p>
            <text:p text:style-name="P49">1. Do zadań logopedy należy w szczególności:</text:p>
            <text:p text:style-name="P53">1) diagnozowanie logopedyczne, w tym prowadzenie badań przesiewowych w celu ustalenia stanu mowy uczniów;</text:p>
            <text:p text:style-name="P53">2) prowadzenie zajęć logopedycznych z uczniami, u których stwierdzono zaburzenia rozwoju mowy;</text:p>
            <text:p text:style-name="P53">3) współpraca z rodzicami w zakresie porad i konsultacji dotyczących prowadzenia ćwiczeń z dzieckiem z zaburzeniami rozwoju mowy;</text:p>
            <text:p text:style-name="P53">4) podejmowanie działań profilaktycznych zapobiegających powstawaniu zaburzeń komunikacji językowej we współpracy z rodzicami uczniów;</text:p>
            <text:p text:style-name="P53">5) wspieranie nauczycieli i innych specjalistów w udzielaniu pomocy psychologiczno- pedagogicznej.</text:p>
            <text:p text:style-name="P43">§ 51</text:p>
            <text:p text:style-name="P49">1. Do zadań doradcy zawodowego należy:</text:p>
            <text:p text:style-name="P53">1) systematyczne diagnozowanie zapotrzebowania uczniów na informacje edukacyjne oraz zawodowe, pomoc w planowaniu kształcenia i kariery zawodowej;</text:p>
            <text:p text:style-name="P53">2) gromadzenie, aktualizacja i udostępnianie informacji edukacyjnych oraz zawodowych właściwych dla danego poziomu kształcenia;</text:p>
            <text:p text:style-name="P53"><text:soft-page-break/>3) prowadzenie zajęć związanych z wyborem kierunku kształcenia i zawodu;</text:p>
            <text:p text:style-name="P53">4) koordynowanie działalności informacyjno- doradczej prowadzonej przez szkołę;</text:p>
            <text:p text:style-name="P53">5) współpraca z innymi nauczycielami w tworzeniu i zapewnieniu ciągłości działań w zakresie doradztwa edukacyjno- zawodowego;</text:p>
            <text:p text:style-name="P53">6) wspieranie nauczycieli, wychowawców i innych specjalistów w udzielaniu pomocy psychologiczno- pedagogicznej.</text:p>
            <text:p text:style-name="P14"> </text:p>
            <text:p text:style-name="P67">§ 52</text:p>
            <text:p text:style-name="P49">1. Do zadań terapeuty pedagogicznego należy w szczególności:</text:p>
            <text:p text:style-name="P53">1) prowadzenie badań i działań diagnostycznycho uczniów z zaburzeniami i odchyleniami rozwojowymi lub specyficznymi trudnościami w uczeniu się;</text:p>
            <text:p text:style-name="P53">2) prowadzenie zajęć korekcyjno- kompensacyjnych oraz innych zajęć o charakterze terapeutycznym;</text:p>
            <text:p text:style-name="P53">3) podejmowanie działań profilaktycznych zapobiegających niepowodzeniom edukacyjnym uczniów, we współpracy z rodzicami uczniów;</text:p>
            <text:p text:style-name="P53">4) wspieranie nauczycieli, wychowawców i innych specjalistów w udzielaniu pomocy psychologiczno- pedagogicznej;</text:p>
            <text:p text:style-name="P4"> </text:p>
            <text:p text:style-name="P67">§ 53</text:p>
            <text:p text:style-name="P49">1. Nauczyciele specjaliści przygotowują, w każdym roku szkolnym, plan swojej pracy i przedstawiają do akceptacji dyrektorowi szkoły.</text:p>
            <text:p text:style-name="P4"> </text:p>
            <text:p text:style-name="P43">ZADANIA NAUCZYCIELI BIBLIOTEKARZY</text:p>
            <text:p text:style-name="P43">§  54</text:p>
            <text:p text:style-name="P49">1. Nauczyciel bibliotekarz wykonuje następujące zadania:</text:p>
            <text:p text:style-name="P53">1) gromadzi, ewidencjonuje i opracowuje zbiory biblioteczne;</text:p>
            <text:p text:style-name="P53">2) udostępnia zbiory biblioteczne i udziela informacje bibliograficznych, źródłowych i tekstowych;</text:p>
            <text:p text:style-name="P53"><text:soft-page-break/>3) prowadzi poradnictwo w doborze odpowiedniej literatury;</text:p>
            <text:p text:style-name="P53">4) dokonuje konserwacji zbiorów;</text:p>
            <text:p text:style-name="P53">5) prowadzi inwentaryzację i selekcję zbiorów;</text:p>
            <text:p text:style-name="P53">6) prowadzi zajęcia z edukacji czytelniczej i medialnej;</text:p>
            <text:p text:style-name="P53">7) uczestniczy w realizacji programu dydaktycznego i wychowawczo- profilaktycznego szkoły;</text:p>
            <text:p text:style-name="P53">8) rozpoznaje zainteresowania oraz inne potrzeby czytelnicze;</text:p>
            <text:p text:style-name="P53">9) prowadzi różnorodne formy upowszechniania czytelnictwa;                                                   </text:p>
            <text:p text:style-name="P57">10) prowadzi dokumentację pracy biblioteki.</text:p>
            <text:p text:style-name="P49">2. Nauczyciel bibliotekarz na koniec roku kalendarzowego dokonuje, z działem księgowości, porównania zapisów wynikających z książki inwentarzowej z zapisami zawartymi na koniec środków trwałych (książki) tego działu.</text:p>
            <text:p text:style-name="P4"> </text:p>
            <text:p text:style-name="P45">ZADANIA WICEDYREKTORA SZKOŁY</text:p>
            <text:p text:style-name="P45">§ 55</text:p>
            <text:p text:style-name="P48">1. Do zadań wicedyrektora należy:</text:p>
            <text:p text:style-name="P51">1) zastępowanie dyrektora w przypadku nieobecności;</text:p>
            <text:p text:style-name="P51">2) przygotowywanie projektu następujących dokumentów:</text:p>
            <text:p text:style-name="P51">a) tygodniowego rozkładu zajęć szkolnych;</text:p>
            <text:p text:style-name="P51">b) opracowanie projektu rocznego planu pracy wraz z zespołami rady pedagogicznej;</text:p>
            <text:p text:style-name="P51">c) opracowanie kalendarza imprez szkolnych.</text:p>
            <text:p text:style-name="P51">3) sprawowanie nadzoru pedagogicznego nad pracą zespołów nauczycielskich;</text:p>
            <text:p text:style-name="P51">4) przygotowanie projektu ocen pracy nauczycieli;</text:p>
            <text:p text:style-name="P51">5) wnioskowanie do dyrektora w sprawach nagród i wyróżnień oraz kar dla nauczycieli i innych pracowników;</text:p>
            <text:p text:style-name="P51">6) prowadzenie księgi ewidencji uczniów oraz kontrola spełniania obowiązku szkolnego;</text:p>
            <text:p text:style-name="P51">7) opracowanie materiałów analitycznych, przygotowanie oceny efektów kształcenia i wychowania, prowadzenie mierzenia jakości <text:soft-page-break/>pracy szkoły;</text:p>
            <text:p text:style-name="P51">8) wykonywanie innych czynności i zadań zleconych przez dyrektora.</text:p>
            <text:p text:style-name="P5"> </text:p>
            <text:p text:style-name="P43">PRACOWNICY OBSŁUGI I ADMINISTRACJI</text:p>
            <text:p text:style-name="P43">§ 56</text:p>
            <text:p text:style-name="P49">1. W szkole zatrudnieni są pracownicy administracji i obsługi.</text:p>
            <text:p text:style-name="P49">2. Pracownicy obsługi oraz administracji są pracownikami samorządowymi i podlegają regulacjom ustawy o pracownikach samorządowych.                            </text:p>
            <text:p text:style-name="P49">3. Stosunek pracy z pracownikami obsługi i administracji szkół/ przedszkoli publicznych regulują przepisy Ustawy z dnia 26 czerwca 1974 r.- Kodeks Pracy i wydane na tej podstawie przepisy wykonawcze.</text:p>
            <text:p text:style-name="P49">4. Podstawowym zadaniem pracowników obsługi i administracji jest zapewnienie sprawnego funkcjonowania szkoły, jako instytucji publicznej oraz utrzymanie obiektu, a także jego otoczenia w czystości i porządku.</text:p>
            <text:p text:style-name="P49">5. Do obowiązków pracownika samorządowego zatrudnionego w szkole należy w szczególności:</text:p>
            <text:p text:style-name="P53">1) przestrzeganie Konstytucji Rzeczpospolitej Polskiej i innych przepisów prawa;</text:p>
            <text:p text:style-name="P53">2) sumienne, sprawne i bezstronne wykonywanie zadań;</text:p>
            <text:p text:style-name="P53">3) zachowanie się z godnością w miejscu pracy i poza nim;</text:p>
            <text:p text:style-name="P53">4) stałe podnoszenie umiejętności i kwalifikacji zawodowych;</text:p>
            <text:p text:style-name="P53">5) dochowanie tajemnicy ustawowo zawodowej;</text:p>
            <text:p text:style-name="P53">6) zachowanie uprzejmości i życzliwości w kontaktach z rodzicami, zwierzchnikami, podwładnymi oraz współpracownikami;</text:p>
            <text:p text:style-name="P53">7) udzielanie informacji organom, instytucjom i osobom fizycznym oraz udostępnianie dokumentów znajdujących się w posiadaniu jednostki, w której pracownik jest zatrudniony, jeżeli prawo tego nie zabrania;</text:p>
            <text:p text:style-name="P53">8) składanie oświadczeń o prowadzeniu działalności gospodarczej, zgodnie z wymogami ustawy.</text:p>
            <text:p text:style-name="P49">6. Szczegółowy zakres obowiązków, a w tym szczegółowe zadania pracowników administracji i obsługi niepedagogicznych, ustala dyrektor szkoły.</text:p>
            <text:p text:style-name="P49"><text:soft-page-break/>7. Pracownik zatrudniony w szkole zobowiązany jest do przestrzegania zakresu obowiązków za zajmowanym stanowisku.</text:p>
            <text:p text:style-name="P4"> </text:p>
            <text:p text:style-name="P4">                                                              </text:p>
            <text:p text:style-name="P59">ROZDZIAŁ VI</text:p>
            <text:p text:style-name="P59">SZCZEGÓŁOWE WARUNKI I SPOSÓB  OCENIANIA WEWNĄTRZSZKOLNEGO</text:p>
            <text:p text:style-name="P10"> </text:p>
            <text:p text:style-name="P43">OCENIANIE WEWNĄTRZSZKOLNE</text:p>
            <text:p text:style-name="P10"> </text:p>
            <text:p text:style-name="P43">§ 57</text:p>
            <text:p text:style-name="P49">Ocenianie wewnątrzszkolne osiągnięć edukacyjnych ucznia będące ważną częścią procesu uczenia się i nauczania, polega na rozpoznaniu przez nauczycieli poziomu i postępów w opanowaniu przez ucznia wiadomości i umiejętności w stosunku do wymagań edukacyjnych.</text:p>
            <text:p text:style-name="P49">1. Ocenianiu podlegają:</text:p>
            <text:p text:style-name="P53">1) osiągnięcia edukacyjne ucznia- Załącznik nr 1 (Zasady Wewnątrzszkolnego Oceniania)</text:p>
            <text:p text:style-name="P53">2) zachowanie ucznia- Załącznik nr 2 (Wewnątrzszkolne Zasady Wystawiania Oceny Zachowania)</text:p>
            <text:p text:style-name="P49">2. Ocenianie bieżące ucznia ma na celu:</text:p>
            <text:p text:style-name="P53">1) monitorowanie pracy ucznia;</text:p>
            <text:p text:style-name="P53">2) informowanie ucznia o poziomie jego osiągnięć edukacyjnych pomagających mu w uczeniu się, przez wskazanie, co wymaga poprawy, jak należy to poprawić i dalej się uczyć oraz o postępach w tym zakresie;</text:p>
            <text:p text:style-name="P53">3) pomoc uczniom w samodzielnym planowaniu swojego rozwoju;</text:p>
            <text:p text:style-name="P53">4) motywowanie do dalszej pracy;</text:p>
            <text:p text:style-name="P53">5) dostarczenie rodzicom (prawnym opiekunom) i nauczycielom informacji o postępach, trudnościach i specjalnych uzdolnieniach ucznia;</text:p>
            <text:p text:style-name="P53">6) umożliwianie nauczycielom doskonalenie organizacji i metod pracy dydaktyczno- wychowawczej.</text:p>
            <text:p text:style-name="P71"><text:soft-page-break/><text:span text:style-name="T12">7) </text:span>Uczniom będących obywatelami Ukrainy ze względu na traumatyczne przeżycia wywołane konfliktem zbrojnym na terenie ich państwa minimalizuje się treści programowe i dostosowuje wymagania edukacyjne do tych treści.</text:p>
            <text:p text:style-name="P71">8) Ocenianie bieżące może być ocenianiem opisowym uwzględniającym informację zwrotną o tym , co uczeń robi dobrze, co wymaga poprawy i jak to powinien zrobić. Informacja zwrotna może odnosić się do kryteriów oceniania wskazujących poziom umiejętności i wiadomości:</text:p>
            <text:p text:style-name="P72">stopień 1-2- poziom niski;</text:p>
            <text:p text:style-name="P72">stopień 3-4- poziom średni</text:p>
            <text:p text:style-name="P72">stopień 5-6- poziom wysoki</text:p>
            <text:p text:style-name="P70">9)  W klasyfikacji rocznej i końcowej wystawia się uczniowi będącemu obywatelem Ukrainy  stopień zgodnie z kryteriami przyjętymi w Wewnątrzszkolnych zasadach oceniania.</text:p>
            <text:p text:style-name="P49">3. W przypadku wprowadzenia w szkolnym planie nauczania zestawienia zajęć edukacyjnych w blok przedmiotowy, odrębnie ustala się oceny w poszczególnych zajęć edukacyjnych wchodzących w skład tego bloku.</text:p>
            <text:p text:style-name="P73"><text:span text:style-name="T9">4. </text:span><text:span text:style-name="T3">Wprowadza się zmiany dotyczące form kontroli postępów edukacyjnych w załączniku nr 1 Ocenianie wewnątrzszkolne uczniów w Szkole Podstawowej nr 3 im. majora Henryka Sucharskiego w Pasłęku (§5)</text:span></text:p>
            <text:p text:style-name="P74">1. W ramach oceniania bieżącego z zajęć edukacyjnych w szkole podstawowej:</text:p>
            <text:p text:style-name="P74">1) w klasach I–III nauczyciel nie zadaje uczniowi:</text:p>
            <text:p text:style-name="P74">a) pisemnych prac domowych, z wyjątkiem ćwiczeń usprawniających motorykę małą,</text:p>
            <text:p text:style-name="P74">b) praktyczno-technicznych prac domowych</text:p>
            <text:p text:style-name="P75">– <text:span text:style-name="T1">do wykonania w czasie wolnym od zajęć dydaktycznych;</text:span></text:p>
            <text:p text:style-name="P74">2) w klasach IV–VIII nauczyciel może zadać uczniowi pisemną lub praktyczno-techniczną pracę domową do wykonania w czasie wolnym od zajęć dydaktycznych, z tym że nie jest ona obowiązkowa dla ucznia i nie ustala się z niej oceny.</text:p>
            <text:p text:style-name="P74">2. Ćwiczenia usprawniające motorykę małą, o których mowa w ust. 1 pkt 1 lit. a, są obowiązkowe dla ucznia i nauczyciel może ustalić z nich ocenę</text:p>
            <text:p text:style-name="P74">3. W przypadku, o którym mowa w ust. 1 pkt 2, nauczyciel sprawdza wykonaną przez ucznia pisemną lub praktyczno-techniczną pracę domową i przekazuje mu informację, o której mowa w § 12.”</text:p>
            <text:p text:style-name="P74">4. Oceny roczne i końcowe z religii / etyki nie są wliczane do średniej ocen.</text:p>
            <text:p text:style-name="P14"><text:soft-page-break/> </text:p>
            <text:p text:style-name="P43">§ 58</text:p>
            <text:p text:style-name="P49">1. Nauczyciele na początku każdego roku szkolnego informują uczniów oraz ich rodziców o:</text:p>
            <text:p text:style-name="P53">1) wymaganiach edukacyjnych niezbędnych do otrzymania przez ucznia poszczególnych śródrocznych i rocznych ocen klasyfikacyjnych z zajęć edukacyjnych, wynikających z realizowanego przez siebie programu nauczania;</text:p>
            <text:p text:style-name="P53">2) sposobach sprawdzania osiągnięć edukacyjnych uczniów;</text:p>
            <text:p text:style-name="P53">3) warunkach i trybie uzyskiwania wyższej niż przewidywana rocznej oceny klasyfikacyjnej z zajęć edukacyjnych.</text:p>
            <text:p text:style-name="P49">2. Do zadań nauczycieli związanych z ocenianiem, należy ponadto:</text:p>
            <text:p text:style-name="P53">1) indywidualizowanie pracy z uczniem;</text:p>
            <text:p text:style-name="P53">2) dostosowanie metod i form pracy do możliwości psychofizycznych ucznia;</text:p>
            <text:p text:style-name="P53">3) ustalenie ocen bieżących, śródrocznych i rocznych z prowadzonego przez siebie przedmiotu;</text:p>
            <text:p text:style-name="P53">4) dla uczniów niepełnosprawnych, niedostosowanych społecznie i zagrożonych niedostosowaniem społecznym, ustalenie śródrocznej i rocznej oceny klasyfikacyjnej z zajęć edukacyjnych przez nauczyciela prowadzącego dane zajęcia edukacyjne, po zasięgnięciu opinii nauczyciela zatrudnionego w celu współorganizowania kształcenia tych uczniów;</text:p>
            <text:p text:style-name="P53">5) ustalenie warunków i sposobu przekazywania rodzicom informacji o postępach i trudnościach w nauce oraz o szczególnych uzdolnieniach ucznia;</text:p>
            <text:p text:style-name="P53">6) umożliwienie uczniowi uzupełnienia braków, jeśli w wyniku klasyfikacji śródrocznej okaże się, że uczeń nie może otrzymać promocji do klasy programowo wyższej;</text:p>
            <text:p text:style-name="P53">7) na dwa tygodnie przed rocznym posiedzeniem rady pedagogicznej poinformowanie ucznia i jego rodziców o przewidywanej dla ucznia rocznej ocenie klasyfikacyjnej z nauczanego przedmiotu;</text:p>
            <text:p text:style-name="P53">8) ustalenie na koniec każdego półrocza śródrocznych i rocznych ocen klasyfikacyjnych z zajęć edukacyjnych i przedstawienie ich na posiedzeniu klasyfikacyjnym rady pedagogicznej.</text:p>
            <text:p text:style-name="P49"><text:soft-page-break/>3. Wychowawca oddziału na początku każdego roku szkolnego informuje uczniów i rodziców o:</text:p>
            <text:p text:style-name="P53">1) warunkach i sposobie oraz kryteriach oceniania zachowania;                                        </text:p>
            <text:p text:style-name="P53">2) warunkach i trybie uzyskiwania wyższej niż przewidywana rocznej oceny klasyfikacyjnej zachowania.</text:p>
            <text:p text:style-name="P49">4. Do zadań wychowawcy w zakresie oceniania należy w szczególności:</text:p>
            <text:p text:style-name="P33"><text:span text:style-name="T15">1) ustalenie śródrocznej i rocznej oceny klasyfikacyjnej zachowania ucznia</text:span><text:span text:style-name="T18"> </text:span><text:span text:style-name="T15">po zasięgnięciu opinii: nauczycieli uczących w danym oddziale, uczniów danego oddziału i ocenianego ucznia;</text:span></text:p>
            <text:p text:style-name="P53">2) przed rocznym zebraniem rady pedagogicznej poinformowanie ucznia i jego rodziców o przewidywanej dla niego rocznej oceny klasyfikacyjnej z zachowania;</text:p>
            <text:p text:style-name="P53">3) ustalenie na koniec każdego półrocza śródrocznych i rocznych ocen klasyfikacyjnych zachowania i przedstawienie ich na posiedzeniu klasyfikacyjnym rady pedagogicznej.</text:p>
            <text:p text:style-name="P49">5. Do zadań dyrektora szkoły związanych z ocenianiem należy w szczególności zwalanie ucznia z:</text:p>
            <text:p text:style-name="P53">1) realizowania danych obowiązkowych zajęć edukacyjnych, jeśli były realizowane na wcześniejszym etapie edukacyjnym;</text:p>
            <text:p text:style-name="P53">2) wykonywanie określonych ćwiczeń fizycznych na zajęciach wychowania fizycznego, na wniosek rodziców oraz na podstawie opinii o ograniczonych możliwościach wykonywania przez ucznia określonych ćwiczeń, wydanej przez lekarza na czas określony w tej opinii;</text:p>
            <text:p text:style-name="P53">3) realizacji zajęć wychowania fizycznego, edukacji informatycznej lub informatyki, na wniosek rodzica, na podstawie opinii o braku możliwości uczestnictwa ucznia w tych zajęciach wydanej przez lekarza, na czas określony w tej opinii w miejscu oceny należy wpisać- zwolniony;</text:p>
            <text:p text:style-name="P53">4) nauki drugiego języka obcego nowożytnego, do końca danego etapu edukacyjnego ucznia z wadą słuchu, z głęboką dysleksją rozwojową, z afazją, z niepełnosprawnościami sprzężonymi, z autyzmem, w tym z zespołem Aspergera na wniosek rodziców, na podstawie opinii poradni psychologiczno- pedagogicznej, w tym poradni specjalistycznej; w przypadku ucznia posiadającego orzeczenie o potrzebie kształcenia specjalnego lub orzeczenie o potrzebie indywidualnego nauczania zwolnienie z nauki drugiego języka obcego nowożytnego może nastąpić na podstawie orzeczenia.</text:p>
            <text:p text:style-name="P49"><text:soft-page-break/>6. Do zadań rady pedagogicznej, związanych z klasyfikacją i promowaniem uczniów należy:</text:p>
            <text:p text:style-name="P33"><text:span text:style-name="T15">1) podejmowanie uchwał w sprawie wyników klasyfikacji i promocji uczniów;                                                                                                                2) wyrażenie zgody na egzamin klasyfikacyjny uczniowi nieklasyfikowanemu z powodu nieusprawiedliwionej nieobecności;</text:span></text:p>
            <text:p text:style-name="P53">3) jeden raz na danym etapie edukacyjnym, biorąc pod uwagę możliwości edukacyjne ucznia, wyrażenie zgody na promowanie ucznia do klasy programowo wyższej, który nie zdał egzaminu poprawkowego z jednych obowiązkowych zajęć edukacyjnych, pod warunkiem, że te zajęcia są realizowane w klasie programowo wyższej;</text:p>
            <text:p text:style-name="P53">4) przedłużenia okresu nauki uczniowi niepełnosprawnemu.</text:p>
            <text:p text:style-name="P7"> </text:p>
            <text:p text:style-name="P59">ROZDZIAŁ  VII</text:p>
            <text:p text:style-name="P59">ORGANIZACJA WEWNĄTRZSZKOLNEGO</text:p>
            <text:p text:style-name="P59">DORADZTWA ZAWODOWEGO</text:p>
            <text:p text:style-name="P10"> </text:p>
            <text:p text:style-name="P43">§ 59</text:p>
            <text:p text:style-name="P49">1. W szkole organizuje się doradztwo zawodowe dla uczniów klas VII i VIII.</text:p>
            <text:p text:style-name="P49">2. Doradztwo zawodowe to planowe działania realizowane przez doradcę zawodowego, które zapewniają uczniom rozwijanie świadomości własnych uzdolnień, posiadanych kompetencji i zainteresowań- w aspekcie własnych pragnień i ich realizacji w rzeczywistym życiu.</text:p>
            <text:p text:style-name="P49">3. Zadaniem doradztwa zawodowego jest rozwijanie umiejętności aktywnego poszukiwania pracy, podejmowania racjonalnych decyzji oraz uświadomienie konsekwencji dokonywanych wyborów.</text:p>
            <text:p text:style-name="P49">4. Celem zajęć organizowanych w zakresie doradztwa jest wykształcenie u uczniów umiejętności radzenia sobie ze zmianami poprzez szybką adaptację oraz wychodzenie naprzeciw nowym sytuacjom i wyzwaniom zawodowym.</text:p>
            <text:p text:style-name="P49">5. Doradca zawodowy prowadzi zajęcia metodami aktywnymi oraz stara się przybliżyć poszczególne zawody uczniom podczas wycieczek organizowanych do różnorodnych zakładów i instytucji.</text:p>
            <text:p text:style-name="P49">6. Doradztwo zawodowe obejmuje indywidualną i grupową pracę z uczniami, rodzicami i nauczycielami.</text:p>
            <text:p text:style-name="P4"><text:soft-page-break/> </text:p>
            <text:p text:style-name="P59">ROZDZIAŁ  VIII</text:p>
            <text:p text:style-name="P59">PRAWA I OBOWIĄZKI UCZNIA</text:p>
            <text:p text:style-name="P43">§ 60</text:p>
            <text:p text:style-name="P49">1. Uczeń ma prawo do:</text:p>
            <text:p text:style-name="P53">1) wiedzy o przysługujących mu prawach;</text:p>
            <text:p text:style-name="P53">2) kształcenia się, wychowywania i opieki odpowiedniej do wieku i osiągniętego rozwoju;</text:p>
            <text:p text:style-name="P53">3) dostosowania treści, metod i organizacji nauczania do jego możliwości psychofizycznych;</text:p>
            <text:p text:style-name="P53">4) zapoznania się ze statutem szkoły, zasadami wewnątrzszkolnego oceniania, regulaminami i procedurami obowiązującymi w szkole;</text:p>
            <text:p text:style-name="P53">5) zapoznania się z programem nauczania i wymaganiami edukacyjnymi dla danego poziomu nauczania;</text:p>
            <text:p text:style-name="P53">6) odpowiednio zorganizowanego procesu nauczania, dostosowanego do możliwości psychofizycznych i predyspozycji ucznia;</text:p>
            <text:p text:style-name="P53">7) zrzeszania się w organizacjach działających na terenie szkoły;</text:p>
            <text:p text:style-name="P53">8) opieki wychowawczej;</text:p>
            <text:p text:style-name="P53">9) swobody w wyrażaniu własnych poglądów, myśli, przekonań, z szacunkiem dla innych osób;</text:p>
            <text:p text:style-name="P53">10) rozwijania zainteresowań na zajęciach pozalekcyjnych oraz w formie indywidualnego programu lub toku nauki, w przypadku szczególnych uzdolnień ucznia; umożliwienie ukończenia szkoły w skróconym czasie;</text:p>
            <text:p text:style-name="P53">11) powiadomienia, z wyprzedzeniem co najmniej tygodniowym, o terminie i zakresie pisemnych prac klasowych;</text:p>
            <text:p text:style-name="P53">12) jawnej i umotywowanej oceny;</text:p>
            <text:p text:style-name="P53">13) czasu wolnego przeznaczonego na wypoczynek;</text:p>
            <text:p text:style-name="P53">14) opieki zdrowotnej;</text:p>
            <text:p text:style-name="P53">15) pomocy psychologiczno- pedagogicznej i specjalnych form pracy dydaktycznej;</text:p>
            <text:p text:style-name="P57">16) ochrony własności intelektualnej;                                                                                      </text:p>
            <text:p text:style-name="P53"><text:soft-page-break/>17) współorganizowania imprez szkolnych i uczestnictwa w nich;</text:p>
            <text:p text:style-name="P53">18) korzystania z pomocy dydaktycznych, urządzeń i sprzętu znajdującego się w szkole;</text:p>
            <text:p text:style-name="P53">19) współredagowania i wydawania gazetki szkolnej;</text:p>
            <text:p text:style-name="P53">20) bezpiecznych warunków nauki w szkole i na zajęciach organizowanych przez szkołę;</text:p>
            <text:p text:style-name="P53">21) uzyskiwania informacji z różnych źródeł wiedzy;</text:p>
            <text:p text:style-name="P53">22) wsparcia, przez nauczycieli, w przypadku zagrożenia niepowodzeniem szkolnym;</text:p>
            <text:p text:style-name="P53">23) wzięcia udziału w konkursach i olimpiadach;</text:p>
            <text:p text:style-name="P53">24) pomocy materialnej i stypendialnej, w przypadku pozostawania w trudnej sytuacji ekonomicznej lub życiowej;</text:p>
            <text:p text:style-name="P53">25) przygotowania go do kształcenia na kolejnym etapie edukacyjnym, w tym wyboru zawodu i kierunku kształcenia;</text:p>
            <text:p text:style-name="P53">26) reprezentowania szkoły na zewnątrz;</text:p>
            <text:p text:style-name="P53">27) do ochrony przed wszelkimi przejawami przemocy, agresji, zastraszania itp.;</text:p>
            <text:p text:style-name="P53">28) równego traktowania.</text:p>
            <text:p text:style-name="P49">2. Do obowiązków ucznia należy:</text:p>
            <text:p text:style-name="P53">1) przestrzeganie obowiązujących w szkole przepisów prawa zewnętrznego i wewnętrznego;</text:p>
            <text:p text:style-name="P53">2) systematyczne uczenie się i podnoszenie swoich umiejętności;</text:p>
            <text:p text:style-name="P53">3) odnoszenie się z szacunkiem do uczniów, nauczycieli i pracowników szkoły;</text:p>
            <text:p text:style-name="P53">4) przestrzeganie zasad bezpieczeństwa i higieny pracy;</text:p>
            <text:p text:style-name="P53">5) dbanie o porządek i ład w klasie i szkole;</text:p>
            <text:p text:style-name="P53">6) szanowanie mienia szkolnego oraz mienia kolegów, nauczycieli i innych osób;</text:p>
            <text:p text:style-name="P33"><text:span text:style-name="T15">7) dbanie o swoje zdrowie; higienę osobistą, bezpieczeństwo własne i kolegów, nieuleganie nałogom i przekonywanie innych o ich szkodliwości;       </text:span><text:line-break/><text:span text:style-name="T13">8) noszenie w czasie zajęć szkolnych schludnego, estetycznego ubioru, a podczas uroczystości- stroju galowego;</text:span></text:p>
            <text:p text:style-name="P53"><text:soft-page-break/>9) szanowanie symboli państwowych i szkolnych;</text:p>
            <text:p text:style-name="P53">10) aktywne uczestniczenie w życiu szkolnym;</text:p>
            <text:p text:style-name="P53">11) wykazywanie się wiedzą zdobytą podczas zajęć;</text:p>
            <text:p text:style-name="P53">12) przygotowywanie się do zajęć i systematyczne w nich uczestnictwo;</text:p>
            <text:p text:style-name="P53">13) usprawiedliwianie, w formie pisemnego usprawiedliwiania wystawionego przez rodziców, nieobecności, w ciągu 7 dni od dnia powrotu do szkoły;</text:p>
            <text:p text:style-name="P53">14) odrabianie prac domowych, jeśli takie zostały zadane.</text:p>
            <text:p text:style-name="P49">3. Podczas zajęć edukacyjnych uczeń:</text:p>
            <text:p text:style-name="P53">1) bierze aktywny udział w zajęciach, stara się nie przeszkadzać w ich prowadzeniu;</text:p>
            <text:p text:style-name="P53">2) współpracuje z nauczycielem i uczniami danego oddziału;</text:p>
            <text:p text:style-name="P53">3) dzieli się swoją wiedzą i doświadczeniem, po uzyskaniu zgody nauczyciela;</text:p>
            <text:p text:style-name="P53">4) korzysta z pomocy dydaktycznych i naukowych zgodnie z poleceniem nauczyciela;</text:p>
            <text:p text:style-name="P53">5) wykonuje zadania i prace zlecone przez nauczyciela;</text:p>
            <text:p text:style-name="P53">6) korzysta z urządzeń multimedialnych tylko na polecenie nauczyciela;</text:p>
            <text:p text:style-name="P53">7) w przypadku niekorzystania z nich wyłącza je przed zajęciami;</text:p>
            <text:p text:style-name="P53">8) przestrzega zasad przyjętych przez oddział, w którym się uczy.</text:p>
            <text:p text:style-name="P49">4. Uczeń nie może korzystać z telefonu komórkowego i innych urządzeń telekomunikacyjnych na lekcji i podczas imprez szkolnych<text:line-break/>(ewentualnie za zgodą nauczyciela). Zakazane jest wykonywanie zdjęć lub nagrywanie osób bez ich wiedzy i zgody.</text:p>
            <text:p text:style-name="P4"> </text:p>
            <text:p text:style-name="P4"> </text:p>
            <text:p text:style-name="P61">TRYB SKŁADANIA SKARG W PRZYPADKU NARUSZENIA  PRAW UCZNIA</text:p>
            <text:p text:style-name="P43">§ 61</text:p>
            <text:p text:style-name="P49">1. Jeśli prawa ucznia zostały złamane i nie może on znaleźć rozwiązania tej sytuacji, o pomoc zwraca się kolejno do wychowawcy, pedagogia i dyrektora szkoły.</text:p>
            <text:p text:style-name="P49"><text:soft-page-break/>2. Kiedy do złamania prawa doszło pomiędzy uczniami, wychowawca:</text:p>
            <text:p text:style-name="P53">1) zapoznaje się z opinią stron;</text:p>
            <text:p text:style-name="P53">2)podejmuje mediację ze stronami sporu przy współpracy z pedagogiem w celu wypracowania wspólnego rozwiązania polubownego, w którego każda ze stron będzie zadowolona;</text:p>
            <text:p text:style-name="P53">3) w przypadku niemożności rozwiązania sporu, wychowawca oraz pedagog przekazują sprawę dyrektorowi szkoły;</text:p>
            <text:p text:style-name="P53">4) jeśli na wcześniejszych etapach postępowania nie doszło do ugody pomiędzy uczniami, ostateczną decyzję co do sposobu rozwiązania sporu podejmuje dyrektor szkoły.</text:p>
            <text:p text:style-name="P49">3. W przypadku, gdy do złamania praw ucznia doszło przez nauczyciela lub innego pracownika szkoły, uczeń zgłasza sprawę kolejno do wychowawcy, pedagoga i dyrektora szkoły, którzy:</text:p>
            <text:p text:style-name="P53">1) zapoznają się z opinią stron;</text:p>
            <text:p text:style-name="P53">2) podejmują działania mediacyjne ze stronami, w celu wypracowania wspólnego rozwiązania polubownego, z którego każda ze stron będzie zadowolona;</text:p>
            <text:p text:style-name="P53">3) jeśli na wcześniejszych etapach postępowania nie doszło do ugody pomiędzy stronami, dyrektor szkoły podejmuje ostateczną decyzję co do sposobu rozwiązania sprawy.</text:p>
            <text:p text:style-name="P49">4. Szkoła ma obowiązek chronienia ucznia, który zwraca się o pomoc w przypadku łamania jego prawa. Tożsamość ucznia składającego skargę jest objęta ochroną i nieudostępniania publicznie, chyba,  że uczeń składający skargę wyrazi na to zgodę.</text:p>
            <text:p text:style-name="P49">5. Wszelkie informacje uzyskane przez wychowawcę, pedagoga i dyrektora szkoły w toku postępowania mediacyjnego stanowią tajemnicę służbową.                          </text:p>
            <text:p text:style-name="P49">6. Wychowawca, pedagog i dyrektor szkoły podejmują działania na wniosek ucznia, jego rodziców, samorządu uczniowskiego.                                                                                                                                   </text:p>
            <text:p text:style-name="P59">ROZDZIAŁ IX</text:p>
            <text:p text:style-name="P59">RODZAJE I WARUNKI PRZYZNAWANIA NAGRÓD  ORAZ TRYB WNOSZENIA ZASTRZEŻEŃ DO  PRZYZNANEJ NAGRODY</text:p>
            <text:p text:style-name="P43">§ 62</text:p>
            <text:p text:style-name="P49"><text:soft-page-break/>1. W szkole wobec uczniów wyróżniających się wynikami w nauce, wzorowym zachowaniem, aktywnością społeczną oraz odwagą i innymi formami zachowań budzących uznanie można stosować przewidziane niniejszym statutem formy wyróżnienia:</text:p>
            <text:p text:style-name="P53">1) pochwała wychowawcy oddziału;</text:p>
            <text:p text:style-name="P53">2) pochwała dyrektora szkoły udzielona na forum klasy lub szkoły;</text:p>
            <text:p text:style-name="P53">3) pochwała pisemna dyrektora szkoły;</text:p>
            <text:p text:style-name="P53">4) list pochwalny lub gratulacyjny do rodziców ucznia;</text:p>
            <text:p text:style-name="P53">5) nagroda książkowa na zakończenie roku szkolnego;</text:p>
            <text:p text:style-name="P53">6) nagroda rzeczowa;</text:p>
            <text:p text:style-name="P49">2. Tryb i okoliczności przyznawania wyróżnień są następujące:</text:p>
            <text:p text:style-name="P53">1) wyróżnienie ucznia powinno mieć na celu uznanie dla jego postawy wobec nauki, zaangażowanie w życie szkoły, osiągnięć osobistych i służyć zarówno utrzymaniu prezentowanej przez ucznia postawy jak i wpływać mobilizująco na innych;</text:p>
            <text:p text:style-name="P53">2) w wyróżnianiu uczniów można pominąć zasadę stopniowania rodzajów wyróżnień stosując zasadę adekwatności wyróżnienia do podstaw jej udzielenia;</text:p>
            <text:p text:style-name="P53">3) dyrektor szkoły może wyróżnić ucznia z inicjatywy własnej lub na wniosek wychowawcy, nauczyciela, pedagoga szkolnego, rady pedagogicznej, samorządu uczniowskiego.</text:p>
            <text:p text:style-name="P4"> </text:p>
            <text:p text:style-name="P59">ROZDZIAŁ X</text:p>
            <text:p text:style-name="P61">RODZAJE KAR STOSOWANYCH WOBEC UCZNIÓW</text:p>
            <text:p text:style-name="P43">§ 63</text:p>
            <text:p text:style-name="P49">1. Wobec ucznia, który nie stosuje się do statutu szkoły, poleceń dyrektora i nauczycieli, lekceważy sobie obowiązki szkolne, narusza zasady współżycia społecznego, mogą być zastosowane kary w postaci:</text:p>
            <text:p text:style-name="P53">1) upomnienia pisemnego wychowawcy oddziału;</text:p>
            <text:p text:style-name="P53">2) nagany wychowawcy oddziału;</text:p>
            <text:p text:style-name="P53">3) upomnienia dyrektora szkoły udzielonego indywidualnie uczniowi;</text:p>
            <text:p text:style-name="P53">4) upomnienie dyrektora szkoły w obecności rodziców ucznia;</text:p>
            <text:p text:style-name="P53"><text:soft-page-break/>5) nagany dyrektora szkoły;</text:p>
            <text:p text:style-name="P53">6) pozbawienie ucznia prawa do reprezentowania szkoły w zawodach wiedzy, artystycznych i sportowych;</text:p>
            <text:p text:style-name="P53">7) pozbawienia ucznia funkcji w samorządzie szkolnym lub klasowym (w przypadku pełnienia takiej funkcji)</text:p>
            <text:p text:style-name="P53">8) przeniesienia ucznia do równoległej klasy;</text:p>
            <text:p text:style-name="P53">9) zobowiązania ucznia, w porozumieniu z rodzicami, do określonego postępowania, a zwłaszcza do:</text:p>
            <text:p text:style-name="P53">a) naprawienia wyrządzonej szkody;</text:p>
            <text:p text:style-name="P53">b) wykonania określonych prac lub świadczeń na rzecz pokrzywdzonego lub społeczności szkolnej oraz lokalnej;</text:p>
            <text:p text:style-name="P53">c) uczestniczenia w zajęciach o charakterze wychowawczym, terapeutycznym lub szkoleniowym;</text:p>
            <text:p text:style-name="P53">d) przeproszenia pokrzywdzonego i zadośćuczynienia za dokonaną przykrość.</text:p>
            <text:p text:style-name="P49">2.  W przypadku demoralizacji nieletniego polegającego w szczególności na:</text:p>
            <text:p text:style-name="P53">1) naruszeniu zasad współżycia społecznego;</text:p>
            <text:p text:style-name="P53">2) popełnieniu czynu zabronionego;</text:p>
            <text:p text:style-name="P33"><text:span text:style-name="T15">3) systematycznemu uchylaniu się od obowiązku szkolnego;                                                                                                                                  4) używaniu alkoholu lub innych środków w celu wprowadzenia się w stan odurzenia;</text:span></text:p>
            <text:p text:style-name="P53">5) włóczęgostwie;</text:p>
            <text:p text:style-name="P53">6) uprawiania nierządu;</text:p>
            <text:p text:style-name="P53">7) udziale w grupach przestępczych;</text:p>
            <text:p text:style-name="P49">Dyrektor szkoły przeciwdziała takiemu zachowaniu, powiadamiając o zaistniałej sytuacji rodziców oraz policję.</text:p>
            <text:p text:style-name="P49">3. Dyrektor szkoły zgłasza sprawę niepoprawnego zachowania ucznia do sądu lub na policję w przypadkach, gdy:</text:p>
            <text:p text:style-name="P53">1) rodzice ucznia odmawiają współpracy ze szkołą; nie stawiają się na wezwania wychowawcy oddziału i dyrektora szkoły;</text:p>
            <text:p text:style-name="P53">2) uczeń nie zaniechał dotychczasowego postępowania, w szczególności, jeśli do szkoły trafiają informacje o innych przejawach demoralizacji;</text:p>
            <text:p text:style-name="P53"><text:soft-page-break/>3) szkoła wykorzystała wszystkie dostępne jej środki wychowawcze, a ich zastosowanie nie przynosi żadnych rezultatów;</text:p>
            <text:p text:style-name="P53">4) dochodzi do szczególnie drastycznych aktów agresji z naruszeniem prawa.</text:p>
            <text:p text:style-name="P49">4. Kary wymierzone przez wychowawcę oddziału i dyrektora szkoły, o których mowa w ust. 1, są odnotowywane w dzienniku uwag danego oddziału.</text:p>
            <text:p text:style-name="P49">5. Uczeń może zostać ukarany w przypadku:</text:p>
            <text:p text:style-name="P53">1) lekceważącego stosunku do obowiązków szkolnych;</text:p>
            <text:p text:style-name="P53">2) nieodpowiedniej i nagannej postawy wobec kolegów, nauczycieli i pracowników obsługi i administracji;</text:p>
            <text:p text:style-name="P53">3) braku dbałości o zdrowie własne i kolegów;</text:p>
            <text:p text:style-name="P53">4) niszczenia mienia szkoły;</text:p>
            <text:p text:style-name="P53">5) niegodnego reprezentowania szkoły na zawodach sportowych, konkursach, imprezach;</text:p>
            <text:p text:style-name="P53">6) fałszowania dokumentów;</text:p>
            <text:p text:style-name="P53">7) nieprzestrzegania przepisów bezpieczeństwa i higieny pracy;</text:p>
            <text:p text:style-name="P53">8) nieprzestrzegania zapisów statutowych szkoły.                                                                   </text:p>
            <text:p text:style-name="P49">6. Wymierzaniu kary nie może towarzyszyć naruszenie godności osobistej ucznia.</text:p>
            <text:p text:style-name="P49">7. Zabronione jest stosowanie kar naruszających nietykalność cielesną ucznia.</text:p>
            <text:p text:style-name="P49">8. Wymierzenie kary jest działaniem ostatecznym i zawsze powinno być poprzedzone stosowaniem innych środków wychowawczych i korygujących postawy ucznia.</text:p>
            <text:p text:style-name="P49">9. W przypadku niemożności ustalenia winnego, wszelkie wątpliwości i okoliczności niejednoznacznie wskazujące na winowajcę, traktowane winny być na korzyść obwinionego.</text:p>
            <text:p text:style-name="P49">10. W szkole nie stosuje się odpowiedzialności zbiorowej, jednakże wobec społeczności klasowej, która ucieka z lekcji, uporczywie przeszkadza w prowadzeniu lekcji nauczycielom, bądź niszczy mienie w sali, w której odbywają się zajęcia- dyrektor szkoły może wprowadzić sankcję polegające na ograniczeniu lub zawieszeniu praw do uczestnictwa w zajęciach poza szkołą tj. Wyjście do kina, teatrów lub prawa do zorganizowania wycieczki.</text:p>
            <text:p text:style-name="P49">11. Ustala się następujące kryteria wymierzenia kar:</text:p>
            <text:p text:style-name="P53"><text:soft-page-break/>1) wychowawca oddziału może udzielić uczniowi upomnienia w szczególności za:</text:p>
            <text:p text:style-name="P51">a) złe wywiązywanie się z obowiązków dyżurnego klasowego;</text:p>
            <text:p text:style-name="P51">b) drobne uchybienia natury porządkowej itp. brak stroju sportowego, przyborów itp.;</text:p>
            <text:p text:style-name="P51">c) spóźnienie się na zajęcia lekcyjne;</text:p>
            <text:p text:style-name="P51">d) złośliwe uwagi kierowane pod adresem innych uczniów;</text:p>
            <text:p text:style-name="P51">e) przerzucanie winy na innych;</text:p>
            <text:p text:style-name="P51">f) samowolne opuszczenie lekcji;</text:p>
            <text:p text:style-name="P51">g) utrudnienie prowadzenia zajęć lekcyjnych i pozalekcyjnych;</text:p>
            <text:p text:style-name="P53">2) wychowawca może ukarać ucznia naganą w szczególności za:</text:p>
            <text:p text:style-name="P51">a) samowolne opuszczenie zajęć bez usprawiedliwienia;</text:p>
            <text:p text:style-name="P51">b) powtarzające się zachowania, za które ucznia uprzednio upominano;</text:p>
            <text:p text:style-name="P51">c) wulgarne zachowanie wobec nauczycieli, pracowników szkoły lub innych uczniów;</text:p>
            <text:p text:style-name="P51">d) aroganckie zachowanie się wobec innych uczniów;</text:p>
            <text:p text:style-name="P51">e) złe wywiązywanie się z obowiązków dyżurnego;</text:p>
            <text:p text:style-name="P51">f) opuszczenie terenu szkoły w czasie przerw i obowiązkowych zajęć;</text:p>
            <text:p text:style-name="P51">g) odmowę wykonywania polecenia wydanego przez nauczyciela;</text:p>
            <text:p text:style-name="P53">3) dyrektor może wymierzyć uczniowi karę upomnienia w formie indywidualnej w szczególności za powtarzające się zachowania skutkujące udzieleniem kar wychowawcy oraz za opuszczenie bez usprawiedliwienia dużej ilości godzin w semestrze;</text:p>
            <text:p text:style-name="P53">4) dyrektor może wymierzyć karę nagany w szczególności uczniowi, który:</text:p>
            <text:p text:style-name="P51">a) mimo wcześniejszego ukarania naganami, popełnia ponownie takie same wykroczenia;</text:p>
            <text:p text:style-name="P51">b) którego zachowanie wpływa demoralizująco na innych uczniów,</text:p>
            <text:p text:style-name="P51">c) dopuszcza się kradzieży;</text:p>
            <text:p text:style-name="P51">d) opuszcza bez usprawiedliwienia godziny lekcyjne;</text:p>
            <text:p text:style-name="P51"><text:soft-page-break/>e) narusza normy współżycia społecznego, stosuje zastraszenie, nękanie oraz łamie inne zasady obowiązujące w szkole;</text:p>
            <text:p text:style-name="P53">5) kara przeniesienia do równoległej klasy może być wymierzona w szczególności za:</text:p>
            <text:p text:style-name="P51">a) powtarzające się zachowania, za które udzielono niższe kary,’</text:p>
            <text:p text:style-name="P51">b) wnoszenie na teren szkoły środków zabronionych, mogących spowodować uszkodzenia ciała lub wprowadzić uczniów w stan odurzenia,</text:p>
            <text:p text:style-name="P51">c) stosowanie przemocy wobec uczniów własnej lub innej klasy;</text:p>
            <text:p text:style-name="P51">d) znęcanie się nad innymi w formie agresji psychicznej, fizycznej, \</text:p>
            <text:p text:style-name="P51">e) niszczenie lub fałszowanie dokumentacji szkoły;</text:p>
            <text:p text:style-name="P51">f) fałszowanie podpisów, dokumentów, zwolnień z zajęć.</text:p>
            <text:p text:style-name="P8"> </text:p>
            <text:p text:style-name="P59">ROZDZIAŁ  XI</text:p>
            <text:p text:style-name="P65"> <text:span text:style-name="T10">TRYB POSTĘPOWANIA  PRZY PRZENIESIENIU UCZNIA DO INNEJ SZKOŁY</text:span></text:p>
            <text:p text:style-name="P43">§ 64</text:p>
            <text:p text:style-name="P4"> </text:p>
            <text:p text:style-name="P49">1. Przeniesienie ucznia do innej szkoły może mieć miejsce w szczególności w przypadku:</text:p>
            <text:p text:style-name="P53">1) gdy wyczerpano katalog możliwości i oddziaływań wychowawczych tj.; upomnienie wychowawcy/ dyrektora, nagana wychowawcy/ dyrektora, a nie ma możliwości przeniesienia ucznia do klasy równoległej;</text:p>
            <text:p text:style-name="P53">2) używania lub posiadania narkotyków i innych środków odurzających na terenie szkoły i w czasie zajęć pozaszkolnych organizowanych przez szkołę;</text:p>
            <text:p text:style-name="P53">3) agresywnego zachowania wobec uczniów, nauczycieli lub innych pracowników szkoły;</text:p>
            <text:p text:style-name="P53">4) umyślnego spowodowania uszkodzenia ciała uczniów, nauczycieli i innych pracowników szkoły;</text:p>
            <text:p text:style-name="P53">5) spowodowania zagrożenia zdrowia, życia i bezpieczeństwa swojego i innych;</text:p>
            <text:p text:style-name="P53"><text:soft-page-break/>6) kradzieży, wymuszenia, przestępstw komputerowych, rozprowadzania narkotyków i innych środków odurzających oraz innych przestępstw ściganych z urzędu;</text:p>
            <text:p text:style-name="P53">7) fałszowania dokumentacji szkolnej lub jakiejkolwiek ingerencji w stan dokumentacji szkolnej, dokonywania przez ucznia wpisów, poprawek, zmian ocen;</text:p>
            <text:p text:style-name="P53">8) zachowania niezgodnego z ogólnie przyjętymi zasadami moralnymi i etycznymi, w szczególności stosowanie wobec uczniów i nauczycieli zastraszania, nękania lub innych  podobnych zachowań;</text:p>
            <text:p text:style-name="P53">9) innych drastycznych naruszeń postanowień statutu.</text:p>
            <text:p text:style-name="P49">2. Uczniowi lub jego rodzicom przysługuje odwołanie od zastosowanej kary w terminie 3 dni od jej zastosowania do dyrektora szkoły.</text:p>
            <text:p text:style-name="P49">3. Dyrektor podejmuje działania wyjaśniające, dotyczące warunków zastosowanej kary i przyczyn jej zastosowania, a o ich wynikach powiadamia ucznia i jego rodziców.                                                                                  </text:p>
            <text:p text:style-name="P65"> <text:span text:style-name="T4">§ 65</text:span></text:p>
            <text:p text:style-name="P49">1. W przypadku, gdy zostały wyczerpane wszelkie oddziaływania wychowawcze a zachowanie ucznia nie uległo zmianie, wychowawca oddziału zwraca się do dyrektora z uzasadnionym wnioskiem o podjęcie działań zmierzających do przeniesienia ucznia do innej szkoły.</text:p>
            <text:p text:style-name="P49">2. Dyrektor występuje z wnioskiem, o przeniesienie ucznia do innej szkoły, do Kuratora Oświaty, po uprzednim zasięgnięciu opinii pedagoga szkolnego i samorządu uczniowskiego z zastrzeżeniem, że opinie te nie są wiążące dla dyrektora.</text:p>
            <text:p text:style-name="P49">3. Uczeń ma prawo wskazać swojego rzecznika obrony, może być to wychowawca, pedagog szkolny lub inny nauczyciel.</text:p>
            <text:p text:style-name="P49">4. W celu podjęcia decyzji o przeniesieniu ucznia do innej szkoły dyrektor przeprowadza rozmowę ze wszystkimi zainteresowanymi osobami; uczniem, jego rodzicami, rzecznikiem obrony.</text:p>
            <text:p text:style-name="P49">5. Jeżeli przeniesienie ucznia jest uzasadnione, dyrektor szkoły występuje do kuratora oświaty z wnioskiem o przeniesienie ucznia.</text:p>
            <text:p text:style-name="P49">6. Uczeń i jego rodzice mają prawo wglądu do dokumentacji szkolnej, na podstawie, której podjęto decyzję o przeniesieniu ucznia do innej szkoły.</text:p>
            <text:p text:style-name="P49">7. W przypadku ucznia, który ukończył 18 lat i opuszczał zajęcia bez usprawiedliwienia, bądź nie rokuje, że ukończy szkołę w danym roku <text:soft-page-break/>szkolnym, rada pedagogiczna podejmuje decyzję o skreśleniu go z listy uczniów.</text:p>
            <text:p text:style-name="P4"> </text:p>
            <text:p text:style-name="P59">ROZDZIAŁ XII</text:p>
            <text:p text:style-name="P59">ORGANIZACJA WOLONTARIATU W SZKOLE</text:p>
            <text:p text:style-name="P43">§  66</text:p>
            <text:p text:style-name="P4"> </text:p>
            <text:p text:style-name="P49">1. W szkole w ramach działań samorządu uczniowskiego organizuje się pracę wolontariacką uczniów na rzecz pomocy innym uczniom i instytucjom współpracującym ze szkołą.</text:p>
            <text:p text:style-name="P49">2. Wolontariat szkolny to bezinteresowne zaangażowanie społeczności szkoły; nauczycieli, uczniów oraz rodziców na rzecz potrzebujących.</text:p>
            <text:p text:style-name="P58">3. Wolontariusz w szkole to osoba, która ochotniczo i bez wynagrodzenia wykonuje świadczenia na rzecz potrzebujących.</text:p>
            <text:p text:style-name="P49">4. Wolontariuszem może być każdy, kto dobrowolnie i za darmo chce pracować na rzecz innych.</text:p>
            <text:p text:style-name="P49">5. Aktywność wolontariusza uwarunkowana jest na dwa zasadnicze obszary:</text:p>
            <text:p text:style-name="P53">1)  środowisko szkolne;</text:p>
            <text:p text:style-name="P53">2)  środowisko pozaszkolne.</text:p>
            <text:p text:style-name="P49">6. Świadczenia wolontariuszy są wykonywane w zakresie, w sposób i w miejscu i czasie określonym  w porozumieniu z korzystającym z usług wolontariackich.</text:p>
            <text:p text:style-name="P49">7. Wolontariusz może wykonywać świadczenia na rzecz:</text:p>
            <text:p text:style-name="P53">1) stowarzyszenia którego jest członkiem;</text:p>
            <text:p text:style-name="P53">2) fundacji.</text:p>
            <text:p text:style-name="P49">8. Działalność wolontariacka jest potwierdzana zaświadczeniem, które wydaje się na zakończenie roku szkolnego lub na żądanie zainteresowanego.</text:p>
            <text:p text:style-name="P4"> </text:p>
            <text:p text:style-name="P59">ROZDZIAŁ XIII</text:p>
            <text:p text:style-name="P59">POSTANOWIENIA KOŃCOWE</text:p>
            <text:p text:style-name="P43">§ 67</text:p>
            <text:p text:style-name="P4"><text:soft-page-break/> </text:p>
            <text:p text:style-name="P49">1. Statut obowiązuje wszystkich członków społeczności szkolnej: uczniów, rodziców, dyrektora, nauczycieli i innych pracowników szkoły.</text:p>
            <text:p text:style-name="P49">2. Statut został uchwalony dnia  roku.</text:p>
            <text:p text:style-name="P59">ROZDZIAŁ XIV</text:p>
            <text:p text:style-name="P59">ZDALNE NAUCZANIE</text:p>
            <text:p text:style-name="P43">§ 68</text:p>
            <text:p text:style-name="P4"> </text:p>
            <text:p text:style-name="P32"><text:span text:style-name="T15">1. W wyjątkowych sytuacjach ograniczenia funkcjonowania szkoły, zawieszenia </text:span><text:span text:style-name="T13">zajęć stacjonarnych, dopuszcza się prowadzenie zdalnego nauczania.                                           </text:span></text:p>
            <text:p text:style-name="P58">2. Na czas kształcenia na odległość obowiązują następujące formy komunikowania się:</text:p>
            <text:p text:style-name="P53">1) e-dziennik Librus Synergia</text:p>
            <text:p text:style-name="P53">2) platforma Teams</text:p>
            <text:p text:style-name="P53">3) telefon,</text:p>
            <text:p text:style-name="P53">4) poczta elektroniczna e- mailowa</text:p>
            <text:p text:style-name="P53">5) materiały w wersji papierowej,</text:p>
            <text:p text:style-name="P53">6) e- podręczniki i inne platformy edukacyjnego</text:p>
            <text:p text:style-name="P49">3. Zajęcia on-line odbywać się mogą wg odrębnego, dostosowanego planu zajęć.</text:p>
            <text:p text:style-name="P49">4. Brak udziału przez ucznia w zajęciach on-line w czasie rzeczywistym powinien być usprawiedliwiony przez rodzica/ prawnego opiekuna ucznia.</text:p>
            <text:p text:style-name="P49">5. Nauczyciele są zobowiązani do utrzymywania stałego kontaktu z rodzicami i uczniami.</text:p>
            <text:p text:style-name="P49">6. Kontaktując się z rodzicami oraz uczniami, należy określić i podać do ich wiadomości sposoby komunikowania się, a także czas, kiedy nauczyciel jest dostępny dla rodziców i uczniów.</text:p>
            <text:p text:style-name="P49">7. Uczeń zobowiązany jest do:</text:p>
            <text:p text:style-name="P53">1) regularnego sprawdzania wiadomości w systemie Librus Synergia,</text:p>
            <text:p text:style-name="P53"><text:soft-page-break/>2) zapoznawania się ze wszystkimi materiałami przesyłanymi i wskazywanymi przez nauczyciela.</text:p>
            <text:p text:style-name="P53">3) wykonywania przesyłanych zadań i ćwiczeń samodzielnie,</text:p>
            <text:p text:style-name="P53">4) odsyłania wykonywanych prac w terminie wskazanym przez nauczyciela,</text:p>
            <text:p text:style-name="P53">5) informowaniu nauczyciela o braku możliwości wykonania zadania w terminie i ustalenie wspólnie z nauczycielem nowego terminu,</text:p>
            <text:p text:style-name="P53">6) podpisywania przesłanych prac.</text:p>
            <text:p text:style-name="P49">8. Nauczyciel:</text:p>
            <text:p text:style-name="P53">1) koordynuje proces uczenia się,                                                                                           </text:p>
            <text:p text:style-name="P53">2) wspiera w realizacji zadań.</text:p>
            <text:p text:style-name="P49">9. W szkole zachowane są wszelkie środki bezpieczeństwa, określone w dokumencie „Procedura organizacji pracy szkół/placówek prowadzonych przez Gminę Pasłęk od 1 września 2020 r. i postępowanie pracowników oraz rodziców/ opiekunów prawnych w czasie zagrożenia epidemicznego”.</text:p>
            <text:p text:style-name="P49">10. Zebrania rady pedagogicznej mogą odbywać się w trybie stacjonarnym  oraz w trybie on-line.</text:p>
            <text:p text:style-name="P49">11. Zajęcia dodatkowe odbywają się on-line na platformie Teams.</text:p>
            <text:p text:style-name="P49">*Wprowadza się aneks do ZWO w związku ze stosowaniem zdalnego nauczania w sytuacji zagrożenia epidemicznego i ograniczenia funkcjonowania szkoły (załącznik- Aneks do ZWO)</text:p>
            <text:p text:style-name="P49">*Wprowadza się aneks do Wewnątrzszkolnych zasad Wystawiania Oceny Zachowania w związku ze stosowaniem zdalnego nauczania w sytuacji zagrożenia epidemicznego i ograniczenia funkcjonowania szkoły (załącznik- Aneks do Wewnątrzszkolnych zasad Wystawiania Oceny Zachowania)</text:p>
          </text:list-item>
        </text:list>
      </text:section>
      <text:list xml:id="list75513138710500" text:continue-numbering="true" text:style-name="L1">
        <text:list-item>
          <text:p text:style-name="P34"/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, sans-serif"/>
    <style:font-face style:name="OpenSymbol" svg:font-family="OpenSymbol" style:font-charset="x-symbol"/>
    <style:font-face style:name="Times New Roman" svg:font-family="'Times New Roman', Times, serif"/>
    <style:font-face style:name="Times New Roman1" svg:font-family="'Times New Roman', serif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20T07:54:49.496000000</meta:creation-date>
    <dc:date>2025-10-20T07:55:12.492000000</dc:date>
    <meta:editing-duration>PT23S</meta:editing-duration>
    <meta:editing-cycles>1</meta:editing-cycles>
    <meta:document-statistic meta:table-count="0" meta:image-count="0" meta:object-count="0" meta:page-count="77" meta:paragraph-count="1294" meta:word-count="17946" meta:character-count="130769" meta:non-whitespace-character-count="113373"/>
    <meta:generator>LibreOffice/7.4.3.2$Windows_X86_64 LibreOffice_project/1048a8393ae2eeec98dff31b5c133c5f1d08b890</meta:generator>
  </office:meta>
</office:document-meta>
</file>