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svg:font-family="'Open Sans', sans-serif"/>
    <style:font-face style:name="OpenSymbol" svg:font-family="OpenSymbol" style:font-charset="x-symbol"/>
    <style:font-face style:name="inherit" svg:font-family="inherit"/>
  </office:font-face-decls>
  <office:automatic-styles>
    <style:style style:name="Tabela1" style:family="table">
      <style:table-properties style:width="15.75cm" fo:margin-left="1.251cm" table:align="left"/>
    </style:style>
    <style:style style:name="Tabela1.A" style:family="table-column">
      <style:table-column-properties style:column-width="4.152cm"/>
    </style:style>
    <style:style style:name="Tabela1.B" style:family="table-column">
      <style:table-column-properties style:column-width="6.038cm"/>
    </style:style>
    <style:style style:name="Tabela1.C" style:family="table-column">
      <style:table-column-properties style:column-width="5.56cm"/>
    </style:style>
    <style:style style:name="Tabela1.A1" style:family="table-cell">
      <style:table-cell-properties style:vertical-align="middle" fo:padding="0.049cm" fo:border-left="0.75pt solid #808080" fo:border-right="0.75pt solid #808080" fo:border-top="0.75pt solid #808080" fo:border-bottom="0.05pt solid #808080"/>
    </style:style>
    <style:style style:name="Tabela1.B1" style:family="table-cell">
      <style:table-cell-properties style:vertical-align="middle" fo:padding="0.049cm" fo:border-left="0.05pt solid #808080" fo:border-right="0.75pt solid #808080" fo:border-top="0.75pt solid #808080" fo:border-bottom="0.05pt solid #808080"/>
    </style:style>
    <style:style style:name="Tabela1.A2" style:family="table-cell">
      <style:table-cell-properties style:vertical-align="middle" fo:padding="0.049cm" fo:border-left="0.75pt solid #808080" fo:border-right="0.75pt solid #808080" fo:border-top="none" fo:border-bottom="0.05pt solid #808080"/>
    </style:style>
    <style:style style:name="Tabela1.B2" style:family="table-cell">
      <style:table-cell-properties style:vertical-align="middle" fo:padding="0.049cm" fo:border-left="0.05pt solid #808080" fo:border-right="0.75pt solid #808080" fo:border-top="none" fo:border-bottom="0.05pt solid #808080"/>
    </style:style>
    <style:style style:name="Tabela1.A9" style:family="table-cell">
      <style:table-cell-properties style:vertical-align="middle" fo:padding="0.049cm" fo:border-left="0.75pt solid #808080" fo:border-right="0.75pt solid #808080" fo:border-top="none" fo:border-bottom="0.75pt solid #808080"/>
    </style:style>
    <style:style style:name="Tabela1.B9" style:family="table-cell">
      <style:table-cell-properties style:vertical-align="middle" fo:padding="0.049cm" fo:border-left="0.05pt solid #808080" fo:border-right="0.75pt solid #808080" fo:border-top="none" fo:border-bottom="0.75pt solid #808080"/>
    </style:style>
    <style:style style:name="Tabela2" style:family="table">
      <style:table-properties style:width="15.75cm" fo:margin-left="1.251cm" table:align="left"/>
    </style:style>
    <style:style style:name="Tabela2.A" style:family="table-column">
      <style:table-column-properties style:column-width="5.313cm"/>
    </style:style>
    <style:style style:name="Tabela2.B" style:family="table-column">
      <style:table-column-properties style:column-width="5.41cm"/>
    </style:style>
    <style:style style:name="Tabela2.C" style:family="table-column">
      <style:table-column-properties style:column-width="5.027cm"/>
    </style:style>
    <style:style style:name="Tabela2.A1" style:family="table-cell">
      <style:table-cell-properties style:vertical-align="middle" fo:padding="0.049cm" fo:border-left="0.75pt solid #808080" fo:border-right="0.75pt solid #808080" fo:border-top="0.75pt solid #808080" fo:border-bottom="0.05pt solid #808080"/>
    </style:style>
    <style:style style:name="Tabela2.B1" style:family="table-cell">
      <style:table-cell-properties style:vertical-align="middle" fo:padding="0.049cm" fo:border-left="0.05pt solid #808080" fo:border-right="0.75pt solid #808080" fo:border-top="0.75pt solid #808080" fo:border-bottom="0.05pt solid #808080"/>
    </style:style>
    <style:style style:name="Tabela2.A2" style:family="table-cell">
      <style:table-cell-properties style:vertical-align="middle" fo:padding="0.049cm" fo:border-left="0.75pt solid #808080" fo:border-right="0.75pt solid #808080" fo:border-top="none" fo:border-bottom="0.05pt solid #808080"/>
    </style:style>
    <style:style style:name="Tabela2.B2" style:family="table-cell">
      <style:table-cell-properties style:vertical-align="middle" fo:padding="0.049cm" fo:border-left="0.05pt solid #808080" fo:border-right="0.75pt solid #808080" fo:border-top="none" fo:border-bottom="0.05pt solid #808080"/>
    </style:style>
    <style:style style:name="Tabela2.A5" style:family="table-cell">
      <style:table-cell-properties style:vertical-align="middle" fo:padding="0.049cm" fo:border-left="0.75pt solid #808080" fo:border-right="0.75pt solid #808080" fo:border-top="none" fo:border-bottom="0.75pt solid #808080"/>
    </style:style>
    <style:style style:name="Tabela2.B5" style:family="table-cell">
      <style:table-cell-properties style:vertical-align="middle" fo:padding="0.049cm" fo:border-left="0.05pt solid #808080" fo:border-right="0.75pt solid #808080" fo:border-top="none" fo:border-bottom="0.75pt solid #808080"/>
    </style:style>
    <style:style style:name="Tabela3" style:family="table">
      <style:table-properties style:width="15.75cm" fo:margin-left="1.251cm" table:align="left"/>
    </style:style>
    <style:style style:name="Tabela3.A" style:family="table-column">
      <style:table-column-properties style:column-width="4.392cm"/>
    </style:style>
    <style:style style:name="Tabela3.B" style:family="table-column">
      <style:table-column-properties style:column-width="4.997cm"/>
    </style:style>
    <style:style style:name="Tabela3.C" style:family="table-column">
      <style:table-column-properties style:column-width="6.361cm"/>
    </style:style>
    <style:style style:name="Tabela3.A1" style:family="table-cell">
      <style:table-cell-properties style:vertical-align="middle" fo:padding="0.049cm" fo:border-left="0.75pt solid #808080" fo:border-right="0.75pt solid #808080" fo:border-top="0.75pt solid #808080" fo:border-bottom="0.05pt solid #808080"/>
    </style:style>
    <style:style style:name="Tabela3.B1" style:family="table-cell">
      <style:table-cell-properties style:vertical-align="middle" fo:padding="0.049cm" fo:border-left="0.05pt solid #808080" fo:border-right="0.75pt solid #808080" fo:border-top="0.75pt solid #808080" fo:border-bottom="0.05pt solid #808080"/>
    </style:style>
    <style:style style:name="Tabela3.A2" style:family="table-cell">
      <style:table-cell-properties style:vertical-align="middle" fo:padding="0.049cm" fo:border-left="0.75pt solid #808080" fo:border-right="0.75pt solid #808080" fo:border-top="none" fo:border-bottom="0.05pt solid #808080"/>
    </style:style>
    <style:style style:name="Tabela3.B2" style:family="table-cell">
      <style:table-cell-properties style:vertical-align="middle" fo:padding="0.049cm" fo:border-left="0.05pt solid #808080" fo:border-right="0.75pt solid #808080" fo:border-top="none" fo:border-bottom="0.05pt solid #808080"/>
    </style:style>
    <style:style style:name="Tabela3.A3" style:family="table-cell">
      <style:table-cell-properties style:vertical-align="middle" fo:padding="0.049cm" fo:border-left="0.75pt solid #808080" fo:border-right="0.75pt solid #808080" fo:border-top="none" fo:border-bottom="0.75pt solid #808080"/>
    </style:style>
    <style:style style:name="Tabela3.B3" style:family="table-cell">
      <style:table-cell-properties style:vertical-align="middle" fo:padding="0.049cm" fo:border-left="0.05pt solid #808080" fo:border-right="0.75pt solid #808080" fo:border-top="none" fo:border-bottom="0.75pt solid #808080"/>
    </style:style>
    <style:style style:name="Tabela4" style:family="table">
      <style:table-properties style:width="15.75cm" fo:margin-left="1.251cm" table:align="left"/>
    </style:style>
    <style:style style:name="Tabela4.A" style:family="table-column">
      <style:table-column-properties style:column-width="4.503cm"/>
    </style:style>
    <style:style style:name="Tabela4.B" style:family="table-column">
      <style:table-column-properties style:column-width="5.92cm"/>
    </style:style>
    <style:style style:name="Tabela4.C" style:family="table-column">
      <style:table-column-properties style:column-width="5.327cm"/>
    </style:style>
    <style:style style:name="Tabela4.A1" style:family="table-cell">
      <style:table-cell-properties style:vertical-align="middle" fo:padding="0.049cm" fo:border-left="0.75pt solid #808080" fo:border-right="0.75pt solid #808080" fo:border-top="0.75pt solid #808080" fo:border-bottom="0.05pt solid #808080"/>
    </style:style>
    <style:style style:name="Tabela4.B1" style:family="table-cell">
      <style:table-cell-properties style:vertical-align="middle" fo:padding="0.049cm" fo:border-left="0.05pt solid #808080" fo:border-right="0.75pt solid #808080" fo:border-top="0.75pt solid #808080" fo:border-bottom="0.05pt solid #808080"/>
    </style:style>
    <style:style style:name="Tabela4.A2" style:family="table-cell">
      <style:table-cell-properties style:vertical-align="middle" fo:padding="0.049cm" fo:border-left="0.75pt solid #808080" fo:border-right="0.75pt solid #808080" fo:border-top="none" fo:border-bottom="0.05pt solid #808080"/>
    </style:style>
    <style:style style:name="Tabela4.B2" style:family="table-cell">
      <style:table-cell-properties style:vertical-align="middle" fo:padding="0.049cm" fo:border-left="0.05pt solid #808080" fo:border-right="0.75pt solid #808080" fo:border-top="none" fo:border-bottom="0.05pt solid #808080"/>
    </style:style>
    <style:style style:name="Tabela4.A5" style:family="table-cell">
      <style:table-cell-properties style:vertical-align="middle" fo:padding="0.049cm" fo:border-left="0.75pt solid #808080" fo:border-right="0.75pt solid #808080" fo:border-top="none" fo:border-bottom="0.75pt solid #808080"/>
    </style:style>
    <style:style style:name="Tabela4.B5" style:family="table-cell">
      <style:table-cell-properties style:vertical-align="middle" fo:padding="0.049cm" fo:border-left="0.05pt solid #808080" fo:border-right="0.75pt solid #808080" fo:border-top="none" fo:border-bottom="0.75pt solid #808080"/>
    </style:style>
    <style:style style:name="P1" style:family="paragraph" style:parent-style-name="Heading_20_2">
      <style:text-properties fo:font-variant="normal" fo:text-transform="none" fo:color="#111111" loext:opacity="100%" style:font-name="Open Sans" fo:font-size="14pt" fo:letter-spacing="normal" fo:font-style="normal" fo:font-weight="normal"/>
    </style:style>
    <style:style style:name="P2" style:family="paragraph" style:parent-style-name="Table_20_Contents">
      <style:paragraph-properties fo:margin-left="0cm" fo:margin-right="0cm" fo:margin-top="0cm" fo:margin-bottom="0cm" style:contextual-spacing="false" fo:text-align="center" style:justify-single-word="false" fo:text-indent="0cm" style:auto-text-indent="false" fo:padding="0cm" fo:border="none"/>
    </style:style>
    <style:style style:name="P3" style:family="paragraph" style:parent-style-name="Table_20_Contents">
      <style:paragraph-properties fo:margin-left="0cm" fo:margin-right="0cm" fo:margin-top="0cm" fo:margin-bottom="0cm" style:contextual-spacing="false" fo:text-align="center" style:justify-single-word="false" fo:text-indent="0cm" style:auto-text-indent="false" fo:padding="0cm" fo:border="none"/>
      <style:text-properties fo:background-color="#ffffff"/>
    </style:style>
    <style:style style:name="P4" style:family="paragraph" style:parent-style-name="Text_20_body" style:list-style-name="L1">
      <style:paragraph-properties fo:text-align="start" style:justify-single-word="false" fo:orphans="2" fo:widows="2" fo:padding="0cm" fo:border="none"/>
      <style:text-properties fo:font-variant="normal" fo:text-transform="none" fo:color="#111111" loext:opacity="100%" style:font-name="Open Sans" fo:font-size="9.75pt" fo:letter-spacing="normal" fo:font-style="normal" fo:font-weight="normal" style:font-name-asian="Open Sans" style:font-size-asian="9.75pt" style:font-style-asian="normal" style:font-weight-asian="normal" style:font-name-complex="Open Sans" style:font-size-complex="9.75pt" style:font-style-complex="normal" style:font-weight-complex="normal"/>
    </style:style>
    <style:style style:name="P5" style:family="paragraph" style:parent-style-name="Text_20_body" style:list-style-name="L1">
      <style:paragraph-properties fo:margin-left="0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style:font-name="Open Sans" fo:font-size="9.75pt" fo:letter-spacing="normal" fo:font-style="normal" fo:font-weight="normal" fo:background-color="#ffffff" loext:padding="0cm" loext:border="none"/>
    </style:style>
    <style:style style:name="P6" style:family="paragraph" style:parent-style-name="Text_20_body" style:list-style-name="L1">
      <style:paragraph-properties fo:margin-left="1.058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style:font-name="Open Sans" fo:font-size="9.75pt" fo:letter-spacing="normal" fo:font-style="normal" fo:font-weight="normal" fo:background-color="#ffffff" loext:padding="0cm" loext:border="none"/>
    </style:style>
    <style:style style:name="P7" style:family="paragraph" style:parent-style-name="Text_20_body" style:list-style-name="L1">
      <style:paragraph-properties fo:margin-left="1.27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style:font-name="Open Sans" fo:font-size="9.75pt" fo:letter-spacing="normal" fo:font-style="normal" fo:font-weight="normal" fo:background-color="#ffffff" loext:padding="0cm" loext:border="none"/>
    </style:style>
    <style:style style:name="P8" style:family="paragraph" style:parent-style-name="Text_20_body" style:list-style-name="L1">
      <style:paragraph-properties fo:margin-left="0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style:font-name="Open Sans" fo:font-size="10pt" fo:letter-spacing="normal" fo:font-style="normal" fo:font-weight="normal" fo:background-color="#ffffff" loext:padding="0cm" loext:border="none"/>
    </style:style>
    <style:style style:name="P9" style:family="paragraph" style:parent-style-name="Text_20_body" style:list-style-name="L1">
      <style:paragraph-properties fo:margin-left="0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fo:letter-spacing="normal" fo:background-color="#ffffff" loext:padding="0cm" loext:border="none"/>
    </style:style>
    <style:style style:name="P10" style:family="paragraph" style:parent-style-name="Text_20_body" style:list-style-name="L1">
      <style:paragraph-properties fo:margin-left="1.058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fo:letter-spacing="normal" fo:background-color="#ffffff" loext:padding="0cm" loext:border="none"/>
    </style:style>
    <style:style style:name="P11" style:family="paragraph" style:parent-style-name="Text_20_body" style:list-style-name="L1">
      <style:paragraph-properties fo:margin-left="1.27cm" fo:margin-right="0cm" fo:margin-top="0cm" fo:margin-bottom="0cm" style:contextual-spacing="false" style:line-height-at-least="0.529cm" fo:text-align="justify" style:justify-single-word="false" fo:orphans="2" fo:widows="2" fo:text-indent="0cm" style:auto-text-indent="false" fo:padding="0cm" fo:border="none"/>
      <style:text-properties fo:font-variant="normal" fo:text-transform="none" fo:color="#111111" loext:opacity="100%" fo:letter-spacing="normal" fo:background-color="#ffffff" loext:padding="0cm" loext:border="none"/>
    </style:style>
    <style:style style:name="P12" style:family="paragraph" style:parent-style-name="Text_20_body" style:list-style-name="L1">
      <style:paragraph-properties fo:margin-left="1.27cm" fo:margin-right="0cm" fo:margin-top="0cm" fo:margin-bottom="0cm" style:contextual-spacing="false" style:line-height-at-least="0.529cm" fo:text-align="center" style:justify-single-word="false" fo:orphans="2" fo:widows="2" fo:text-indent="0cm" style:auto-text-indent="false" fo:padding="0cm" fo:border="none"/>
      <style:text-properties fo:font-variant="normal" fo:text-transform="none" fo:color="#111111" loext:opacity="100%" fo:letter-spacing="normal" fo:background-color="#ffffff" loext:padding="0cm" loext:border="none"/>
    </style:style>
    <style:style style:name="P13" style:family="paragraph" style:parent-style-name="Text_20_body" style:list-style-name="L1">
      <style:paragraph-properties fo:margin-left="0cm" fo:margin-right="0cm" fo:margin-top="0cm" fo:margin-bottom="0cm" style:contextual-spacing="false" style:line-height-at-least="0.529cm" fo:text-align="justify" style:justify-single-word="false" fo:orphans="2" fo:widows="2" fo:text-indent="0cm" style:auto-text-indent="false" fo:padding="0cm" fo:border="none"/>
    </style:style>
    <style:style style:name="P14" style:family="paragraph" style:parent-style-name="Text_20_body" style:list-style-name="L1">
      <style:paragraph-properties fo:margin-left="0cm" fo:margin-right="0cm" fo:margin-top="0cm" fo:margin-bottom="0cm" style:contextual-spacing="false" style:line-height-at-least="0.529cm" fo:text-align="center" style:justify-single-word="false" fo:orphans="2" fo:widows="2" fo:text-indent="0cm" style:auto-text-indent="false" fo:padding="0cm" fo:border="none"/>
    </style:style>
    <style:style style:name="P15" style:family="paragraph" style:parent-style-name="Text_20_body" style:list-style-name="L1">
      <style:paragraph-properties fo:margin-left="1.27cm" fo:margin-right="0cm" fo:margin-top="0cm" fo:margin-bottom="0cm" style:contextual-spacing="false" style:line-height-at-least="0.529cm" fo:text-align="center" style:justify-single-word="false" fo:orphans="2" fo:widows="2" fo:text-indent="0cm" style:auto-text-indent="false" fo:padding="0cm" fo:border="none"/>
    </style:style>
    <style:style style:name="T1" style:family="text">
      <style:text-properties style:font-name="inherit" style:text-underline-style="solid" style:text-underline-width="auto" style:text-underline-color="font-color" fo:font-weight="bold"/>
    </style:style>
    <style:style style:name="T2" style:family="text">
      <style:text-properties style:font-name="inherit" style:text-underline-style="solid" style:text-underline-width="auto" style:text-underline-color="font-color" fo:font-weight="bold" fo:background-color="#ffffff" loext:char-shading-value="0"/>
    </style:style>
    <style:style style:name="T3" style:family="text">
      <style:text-properties style:font-name="inherit" style:text-underline-style="solid" style:text-underline-width="auto" style:text-underline-color="font-color" fo:font-weight="bold" fo:background-color="#ffffff" loext:char-shading-value="0"/>
    </style:style>
    <style:style style:name="T4" style:family="text">
      <style:text-properties style:font-name="inherit" fo:font-size="9.75pt" fo:font-style="normal" fo:font-weight="bold"/>
    </style:style>
    <style:style style:name="T5" style:family="text">
      <style:text-properties fo:color="#2980b9" loext:opacity="100%" style:font-name="inherit" style:text-underline-style="solid" style:text-underline-width="auto" style:text-underline-color="font-color" fo:font-weight="bold" loext:padding="0cm" loext:border="none"/>
    </style:style>
    <style:style style:name="T6" style:family="text">
      <style:text-properties fo:color="#2980b9" loext:opacity="100%" style:font-name="inherit" style:text-underline-style="solid" style:text-underline-width="auto" style:text-underline-color="font-color" fo:font-weight="bold" fo:background-color="#ffffff" loext:char-shading-value="0" loext:padding="0cm" loext:border="none"/>
    </style:style>
    <style:style style:name="T7" style:family="text">
      <style:text-properties fo:color="#2980b9" loext:opacity="100%" style:font-name="inherit" style:text-underline-style="solid" style:text-underline-width="auto" style:text-underline-color="font-color" fo:font-weight="bold" fo:background-color="#ffffff" loext:char-shading-value="0" loext:padding="0cm" loext:border="none"/>
    </style:style>
    <style:style style:name="T8" style:family="text">
      <style:text-properties style:font-name="Open Sans" fo:font-size="9.75pt" fo:font-style="normal" fo:font-weight="normal"/>
    </style:style>
    <style:style style:name="T9" style:family="text">
      <style:text-properties fo:font-variant="normal" fo:text-transform="none" fo:color="#111111" loext:opacity="100%" style:font-name="inherit" fo:font-size="10pt" fo:letter-spacing="normal" fo:font-style="normal" style:text-underline-style="solid" style:text-underline-width="auto" style:text-underline-color="font-color" fo:font-weight="bold" loext:padding="0cm" loext:border="none"/>
    </style:style>
    <style:style style:name="T10" style:family="text">
      <style:text-properties fo:font-variant="normal" fo:text-transform="none" fo:color="#111111" loext:opacity="100%" style:font-name="inherit" fo:font-size="10pt" fo:letter-spacing="normal" fo:font-style="normal" style:text-underline-style="solid" style:text-underline-width="auto" style:text-underline-color="font-color" fo:font-weight="bold" fo:background-color="#ffffff" loext:char-shading-value="0" loext:padding="0cm" loext:border="none"/>
    </style:style>
    <style:style style:name="T11" style:family="text">
      <style:text-properties fo:font-variant="normal" fo:text-transform="none" fo:color="#111111" loext:opacity="100%" style:font-name="inherit" fo:font-size="10pt" fo:letter-spacing="normal" fo:font-style="normal" style:text-underline-style="solid" style:text-underline-width="auto" style:text-underline-color="font-color" fo:font-weight="bold" fo:background-color="#ffffff" loext:char-shading-value="0" loext:padding="0cm" loext:border="none"/>
    </style:style>
    <style:style style:name="T12"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loext:padding="0cm" loext:border="none"/>
    </style:style>
    <style:style style:name="T13"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loext:padding="0cm" loext:border="none"/>
    </style:style>
    <style:style style:name="T14"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fo:background-color="transparent" loext:char-shading-value="0" loext:padding="0cm" loext:border="none"/>
    </style:style>
    <style:style style:name="T15"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fo:background-color="transparent" loext:char-shading-value="0" loext:padding="0cm" loext:border="none"/>
    </style:style>
    <style:style style:name="T16"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fo:background-color="#ffffff" loext:char-shading-value="0" loext:padding="0cm" loext:border="none"/>
    </style:style>
    <style:style style:name="T17" style:family="text">
      <style:text-properties fo:font-variant="normal" fo:text-transform="none" fo:color="#111111" loext:opacity="100%" style:font-name="inherit" fo:font-size="9.75pt" fo:letter-spacing="normal" fo:font-style="normal" style:text-underline-style="solid" style:text-underline-width="auto" style:text-underline-color="font-color" fo:font-weight="bold" fo:background-color="#ffffff" loext:char-shading-value="0" loext:padding="0cm" loext:border="none"/>
    </style:style>
    <style:style style:name="T18" style:family="text">
      <style:text-properties fo:font-variant="normal" fo:text-transform="none" fo:color="#111111" loext:opacity="100%" style:font-name="inherit" fo:font-size="9.75pt" fo:letter-spacing="normal" fo:font-style="normal" style:text-underline-style="none" fo:font-weight="bold" loext:padding="0cm" loext:border="none"/>
    </style:style>
    <style:style style:name="T19" style:family="text">
      <style:text-properties fo:font-variant="normal" fo:text-transform="none" fo:color="#111111" loext:opacity="100%" style:font-name="inherit" fo:font-size="9.75pt" fo:letter-spacing="normal" fo:font-style="normal" style:text-underline-style="none" fo:font-weight="bold" fo:background-color="#ffffff" loext:char-shading-value="0" loext:padding="0cm" loext:border="none"/>
    </style:style>
    <style:style style:name="T20" style:family="text">
      <style:text-properties fo:font-variant="normal" fo:text-transform="none" fo:color="#111111" loext:opacity="100%" style:font-name="inherit" fo:font-size="9.75pt" fo:letter-spacing="normal" fo:font-style="normal" style:text-underline-style="none" fo:font-weight="bold" fo:background-color="#ffffff" loext:char-shading-value="0" loext:padding="0cm" loext:border="none"/>
    </style:style>
    <style:style style:name="T21" style:family="text">
      <style:text-properties fo:font-variant="normal" fo:text-transform="none" fo:color="#111111" loext:opacity="100%" style:font-name="Open Sans" fo:font-size="10pt" fo:letter-spacing="normal" fo:font-style="normal" style:text-underline-style="solid" style:text-underline-width="auto" style:text-underline-color="font-color" fo:font-weight="bold" loext:padding="0cm" loext:border="none"/>
    </style:style>
    <style:style style:name="T22" style:family="text">
      <style:text-properties fo:font-variant="normal" fo:text-transform="none" fo:color="#111111" loext:opacity="100%" style:font-name="Open Sans" fo:font-size="10pt" fo:letter-spacing="normal" fo:font-style="normal" style:text-underline-style="solid" style:text-underline-width="auto" style:text-underline-color="font-color" fo:font-weight="bold" fo:background-color="#ffffff" loext:char-shading-value="0" loext:padding="0cm" loext:border="none"/>
    </style:style>
    <style:style style:name="T23" style:family="text">
      <style:text-properties fo:font-variant="normal" fo:text-transform="none" fo:color="#111111" loext:opacity="100%" style:font-name="Open Sans" fo:font-size="10pt" fo:letter-spacing="normal" fo:font-style="normal" style:text-underline-style="solid" style:text-underline-width="auto" style:text-underline-color="font-color" fo:font-weight="bold" fo:background-color="#ffffff" loext:char-shading-value="0" loext:padding="0cm" loext:border="none"/>
    </style:style>
    <style:style style:name="T24" style:family="text">
      <style:text-properties fo:font-variant="normal" fo:text-transform="none" fo:color="#111111" loext:opacity="100%" style:font-name="Open Sans" fo:font-size="9.75pt" fo:letter-spacing="normal" fo:font-style="normal" fo:font-weight="normal" loext:padding="0cm" loext:border="none"/>
    </style:style>
    <style:style style:name="T25" style:family="text">
      <style:text-properties fo:font-variant="normal" fo:text-transform="none" fo:color="#111111" loext:opacity="100%" style:font-name="Open Sans" fo:font-size="9.75pt" fo:letter-spacing="normal" fo:font-style="normal" fo:font-weight="normal" fo:background-color="#ffffff" loext:char-shading-value="0" loext:padding="0cm" loext:border="none"/>
    </style:style>
    <style:style style:name="T26" style:family="text">
      <style:text-properties fo:font-variant="normal" fo:text-transform="none" fo:color="#111111" loext:opacity="100%" style:font-name="Open Sans" fo:font-size="9.75pt" fo:letter-spacing="normal" fo:font-style="normal" fo:font-weight="normal" fo:background-color="#ffffff" loext:char-shading-value="0" loext:padding="0cm" loext:border="none"/>
    </style:style>
    <style:style style:name="T27" style:family="text">
      <style:text-properties fo:font-variant="normal" fo:text-transform="none" fo:color="#111111" loext:opacity="100%" fo:letter-spacing="normal" loext:padding="0cm" loext:border="none"/>
    </style:style>
    <style:style style:name="T28" style:family="text">
      <style:text-properties fo:background-color="transparent" loext:char-shading-value="0"/>
    </style:style>
    <style:style style:name="T29" style:family="text">
      <style:text-properties fo:background-color="transparent" loext:char-shading-value="0"/>
    </style:style>
    <style:style style:name="T30" style:family="text"/>
    <style:style style:name="T31" style:family="text">
      <style:text-properties fo:background-color="#ffffff" loext:char-shading-value="0"/>
    </style:style>
    <style:style style:name="T32" style:family="text">
      <style:text-properties fo:background-color="#ffffff" loext:char-shading-value="0"/>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1.251cm"/>
      </text:list-level-style-bullet>
      <text:list-level-style-bullet text:level="2" text:style-name="Bullet_20_Symbols" loext:num-list-format="%2%." style:num-suffix="." text:bullet-char="">
        <style:list-level-properties text:space-before="1.251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text:bookmark text:name="text1_BoxV_2"/><text:bookmark text:name="text1_SubpageHeading_1"/>Program Wychowawczo-Profilaktyczy</text:h>
      <text:section text:style-name="Sect1" text:name="text1_Html_1">
        <text:list xml:id="list3108000668" text:style-name="L1">
          <text:list-item>
            <text:p text:style-name="P13"><text:span text:style-name="Strong_20_Emphasis"><text:span text:style-name="T7">Szkolny program wychowawczo - profilaktyczny wyznacza kierunek pracy wychowawczej i profilaktycznej z uczniami naszej szkoły.</text:span></text:span></text:p>
            <text:p text:style-name="P5">Działania wychowawczo-profilaktyczne prowadzone są w oparciu o diagnozę czynników chroniących i czynników ryzyka, którą przeprowadzanmy każdego roku do dnia 30 września. Wnioski z diagnozy, kierunki polityki państwa, zalecenia kuratora oświaty oraz cele zawarte w poniższym programie, stanowią o planowanych działaniach profilaktyczno-wychowawczych w danym roku szkolnym.</text:p>
            <text:p text:style-name="P13"><text:span text:style-name="Strong_20_Emphasis"><text:span text:style-name="T11">Szkolny Program Wychowawczo-Profilaktyczny Szkoły Podstawowej nr 3 w Pasłęku</text:span></text:span></text:p>
            <text:p text:style-name="P8">Skierowany jest do całej społeczności szkolnej.</text:p>
            <text:p text:style-name="P13"><text:span text:style-name="Strong_20_Emphasis"><text:span text:style-name="T23">Definicja procesu wychowania i profilaktyki</text:span></text:span></text:p>
            <text:p text:style-name="P5">Z perspektywy psychologii humanistycznej możemy przyjąć, że: wychowanie jest procesem, tworzeniem warunków do rozwoju osobistego, wolności i wzrastania. Jest procesem wspomagania wychowanka w rozwoju i umiejętności dokonywania trafnych wyborów, ukierunkowanym na osiągnięcie pełnej dojrzałości i samodzielności w czterech podstawowych sferach:</text:p>
            <text:p text:style-name="P13"><text:span text:style-name="T26">· </text:span><text:span text:style-name="Strong_20_Emphasis"><text:span text:style-name="T17">fizycznej</text:span></text:span><text:span text:style-name="Strong_20_Emphasis"><text:span text:style-name="T20"> </text:span></text:span><text:span text:style-name="T26">- związanej z naturalnymi procesami rozwoju fizycznego, a także z nabywaniem wiedzy i umiejętności umożliwiających prowadzenie zdrowego stylu życia,</text:span></text:p>
            <text:p text:style-name="P13"><text:span text:style-name="T26">· </text:span><text:span text:style-name="Strong_20_Emphasis"><text:span text:style-name="T17">psychicznej </text:span></text:span><text:span text:style-name="T26">– emocjonalnej, intelektualnej, ukierunkowanej na osiąganie odpowiedzialności za siebie i swój rozwój oraz stosunek do świata i otaczającej rzeczywistości,</text:span></text:p>
            <text:p text:style-name="P13"><text:span text:style-name="T26">· </text:span><text:span text:style-name="Strong_20_Emphasis"><text:span text:style-name="T17">społecznej</text:span></text:span><text:span text:style-name="Strong_20_Emphasis"><text:span text:style-name="T20"> </text:span></text:span><text:span text:style-name="T26">– polegającej na nabywaniu umiejętności budowania prawidłowych relacji i satysfakcjonujących związków z innymi ludźmi, prawidłowego wywiązywania się z pełnionych ról społecznych, a także systematycznego przygotowywania się do podejmowania działań i zadań wynikających z nowych ról i zadań związanych z cyklem życia, </text:span></text:p>
            <text:p text:style-name="P13"><text:span text:style-name="T26">· </text:span><text:span text:style-name="Strong_20_Emphasis"><text:span text:style-name="T17">duchowej</text:span></text:span><text:span text:style-name="Strong_20_Emphasis"><text:span text:style-name="T20"> </text:span></text:span><text:span text:style-name="T26">– posiadanie konstruktywnego, zinternalizowanego systemu wartości, norm i zasad postępowania oraz poczucia sensu istnienia. (Ewa Góralczyk)</text:span></text:p>
            <text:p text:style-name="P5">Profilaktyka (wg E.T. Duff’go) jest procesem wspierającym zdrowie przez umożliwienie ludziom uzyskania pomocy potrzebnej im do konfrontacji ze złożonymi, stresującymi warunkami życia oraz przez umożliwienie jednostkom osiągania subiektywnie satysfakcjonującego, społecznie akceptowanego, bogatego życia. Według prof. Z. Gasi to: wspomaganie radzenia sobie z trudnościami; ograniczenia czynnika zagrażającego; wzmacnianie czynników, które sprzyjają rozwojowi.</text:p>
            <text:p text:style-name="P5">W szkole, powinna ona wynikać głównie ze świadomości niepowodzeń w realizacji działań wychowawczych i zagrożeń dla prawidłowego procesu wychowania.</text:p>
            <text:p text:style-name="P5">Podstawowe akty prawne:</text:p>
            <text:list>
              <text:list-item>
                <text:p text:style-name="P6">Powszechna Deklaracja Praw Człowieka z dnia 10 grudnia 1948 r.;</text:p>
              </text:list-item>
              <text:list-item>
                <text:p text:style-name="P6">Deklaracja Praw Dziecka z 1959 r.;</text:p>
              </text:list-item>
              <text:list-item>
                <text:p text:style-name="P6">Konstytucja Rzeczypospolitej Polskiej z 1997 r. (art. 48, 53, 70);</text:p>
              </text:list-item>
              <text:list-item>
                <text:p text:style-name="P6">Ustawa o systemie oświaty z dn. 7.09.1991 r. z późniejszymi zmianami oraz inne rozporządzenia regulujące realizację praw dziecka;</text:p>
              </text:list-item>
              <text:list-item>
                <text:p text:style-name="P6">Ramowy Statut Szkoły.</text:p>
              </text:list-item>
            </text:list>
            <text:p text:style-name="P9"><text:s/></text:p>
            <text:p text:style-name="P13"><text:span text:style-name="Strong_20_Emphasis"><text:span text:style-name="T17">Szkoła Podstawowa nr 3 w Pasłęku</text:span></text:span><text:span text:style-name="Strong_20_Emphasis"><text:span text:style-name="T20"> </text:span></text:span><text:span text:style-name="T26">jest szkołą dla wszystkich. Jesteśmy placówką o szerokiej ofercie edukacyjne, gdyż oprócz oddziałów ogólnodostępnych posiadamy odziały integracyjne (na każdym etapie edukacyjnym), terapeutyczne oraz specjalne (dla uczniów w młodszym i starszym wieku szkolnym). Pracujemy w kilku budynkach przy ul. 3 Maja i Spółdzielczej.</text:span></text:p>
            <text:p text:style-name="P5"><text:soft-page-break/>Nasza szkoła zapewnia uczniom pomoc psychologiczno-pedagogiczną, medyczną, logopedyczną, dożywianie, świetlicę, bibliotekę, daje możliwość korzystania z rożnych kół zainteresowań oraz dzielenia się doświadczeniami na polu międzynarodowym.</text:p>
            <text:p text:style-name="P5">W szkole działa Samorząd Uczniowski, Rada Rodziców, UKS „Gimpas”, SKO.</text:p>
            <text:p text:style-name="P5">Działania wychowawczo-profilaktyczne szkoły prowadzone są we współpracy z rodzicami oraz wspierane są między innymi przez różne instytucje i organizacje np.</text:p>
            <text:list text:continue-numbering="true">
              <text:list-item>
                <text:p text:style-name="P6">Poradnię Psychologiczno-Pedagogiczną w Pasłęku</text:p>
              </text:list-item>
              <text:list-item>
                <text:p text:style-name="P6">Gmina – Miasto i Gmina Pasłęk</text:p>
              </text:list-item>
              <text:list-item>
                <text:p text:style-name="P6">Komenda Policji w Elblągu</text:p>
              </text:list-item>
              <text:list-item>
                <text:p text:style-name="P6">Miejski Ośrodek Pomocy Społecznej w Pasłęku</text:p>
              </text:list-item>
              <text:list-item>
                <text:p text:style-name="P6">Kuratorów zawodowych i społecznych</text:p>
              </text:list-item>
              <text:list-item>
                <text:p text:style-name="P6">Stowarzyszenie Katolicki Ruch Antynarkotyczny KARAN - Oddział Elbląg</text:p>
              </text:list-item>
              <text:list-item>
                <text:p text:style-name="P6">Powiatowe Centrum Pomocy Rodzinie w Elblągu</text:p>
              </text:list-item>
              <text:list-item>
                <text:p text:style-name="P6">Agencja Artystyczna „MAT”</text:p>
              </text:list-item>
              <text:list-item>
                <text:p text:style-name="P6">Organizacje pozarządowe np. Stowarzyszenie Przyjaciół Miast Partnerskich, Stowarzyszenie Wspierające Rodziny Potrzebujące „Jutrzenka”, schronisko „Psi Raj”</text:p>
              </text:list-item>
              <text:list-item>
                <text:p text:style-name="P10"><text:span text:style-name="T8"><text:s/>oraz inne instytucje i organizacje, z którymi praca inicjowana jest na bieżąco i wynika z potrzeby chwili.</text:span></text:p>
              </text:list-item>
            </text:list>
            <text:p text:style-name="P11"><text:s/></text:p>
            <text:p text:style-name="P5">Wszelkie działania podjęte w zakresie wychowania i profilaktyki zmierzają do tego, aby uczeń kończący szkołę (ideał absolwenta) był: </text:p>
            <text:p text:style-name="P5">· patriotą</text:p>
            <text:p text:style-name="P5">· ciekawy świata i siebie</text:p>
            <text:p text:style-name="P5">· możliwie najlepiej wykształcony</text:p>
            <text:p text:style-name="P5">· twórczy</text:p>
            <text:p text:style-name="P5">· kulturalny</text:p>
            <text:p text:style-name="P5">· uczciwy</text:p>
            <text:p text:style-name="P5">· tolerancyjny</text:p>
            <text:p text:style-name="P5">· odpowiedzialny</text:p>
            <text:p text:style-name="P5">· obowiązkowy</text:p>
            <text:p text:style-name="P5">· samodzielny</text:p>
            <text:p text:style-name="P13"><text:span text:style-name="Strong_20_Emphasis"><text:span text:style-name="T17">Program wychowawczo – profilaktyczny</text:span></text:span><text:span text:style-name="Strong_20_Emphasis"><text:span text:style-name="T20"> </text:span></text:span><text:span text:style-name="T26">szkoły bierze pod uwagę przede wszystkim dobro ucznia i jego optymalny rozwój. Został opracowany przez zespół nauczycieli po wcześniejszym rozpoznaniu potrzeb uczniów, oczekiwań rodziców i spostrzeżeń pracowników szkoły. Oparto go o wartości miłości i przyjaźni, rodziny, religii, nauki, kultury, patriotyzmu oraz zdrowia, które są akceptowane przez wszystkich uczestników procesu wychowawczego, wspieranego przez profilaktykę – czyli rodziców, uczniów i nauczycieli.</text:span></text:p>
            <text:p text:style-name="P14"><text:span text:style-name="Strong_20_Emphasis"><text:span text:style-name="T17">Czynniki chroniące</text:span></text:span></text:p>
            <text:p text:style-name="P13"><text:span text:style-name="Strong_20_Emphasis"><text:span text:style-name="T17">Związane z sytuacją szkolną:</text:span></text:span></text:p>
            <text:p text:style-name="P5">osobisty przykład nauczycieli,</text:p>
            <text:p text:style-name="P5">zainteresowania nauką</text:p>
            <text:p text:style-name="P5">ocenianie kształtujące</text:p>
            <text:p text:style-name="P5">atmosfera szkolna motywująca do nauki</text:p>
            <text:p text:style-name="P5">indywidualizacja działań edukacyjnych</text:p>
            <text:p text:style-name="P5">poczucie bezpieczeństwa na terenie szkoły i poza nią</text:p>
            <text:p text:style-name="P5">prawidłowe relacje w obrębie zespołu klasowego</text:p>
            <text:p text:style-name="P5">system reagowania na przypadki picia alkoholu, palenie papierosów</text:p>
            <text:p text:style-name="P5">docenienie przez szkołę wszelkich osiągnięć uczniów</text:p>
            <text:p text:style-name="P5"><text:soft-page-break/>wzmocnienie pozytywne</text:p>
            <text:p text:style-name="P5">bazowanie w działaniach na mocnych stronach ucznia.</text:p>
            <text:p text:style-name="P13"><text:span text:style-name="Strong_20_Emphasis"><text:span text:style-name="T17">Związane z grupą rówieśniczą:</text:span></text:span></text:p>
            <text:p text:style-name="P5">przynależność do grupy o pozytywnym charakterze,</text:p>
            <text:p text:style-name="P5">odporność na manipulacje,</text:p>
            <text:p text:style-name="P5">świadomość zagrożeń społecznych,</text:p>
            <text:p text:style-name="P5">umiejętność odpierania presji i nacisków grupy,</text:p>
            <text:p text:style-name="P5">pozytywne doświadczenia życiowe,</text:p>
            <text:p text:style-name="P5">umiejętność nawiązywania i utrzymania kontaktów z rówieśnikami</text:p>
            <text:p text:style-name="P13"><text:span text:style-name="Strong_20_Emphasis"><text:span text:style-name="T17">Czynniki osobowościowe:</text:span></text:span></text:p>
            <text:p text:style-name="P5">poczucie własnej wartości i akceptacji siebie</text:p>
            <text:p text:style-name="P5">dojrzałość emocjonalna</text:p>
            <text:p text:style-name="P5">sprecyzowane cele życiowe</text:p>
            <text:p text:style-name="P5">preferowanie zdrowego stylu życia</text:p>
            <text:p text:style-name="P5">realizowane pasje i zainteresowania</text:p>
            <text:p text:style-name="P5">umiejętności asertywne</text:p>
            <text:p text:style-name="P5">ciekawość poznawcza</text:p>
            <text:p text:style-name="P13"><text:span text:style-name="Strong_20_Emphasis"><text:span text:style-name="T17">Związane z sytuacją rodzinną:</text:span></text:span></text:p>
            <text:p text:style-name="P5">postawa akceptacji i miłości</text:p>
            <text:p text:style-name="P5">atmosfera życzliwości, poszanowania i zrozumienia</text:p>
            <text:p text:style-name="P5">stawianie wymagań adekwatnych do możliwości dziecka</text:p>
            <text:p text:style-name="P5">wdrażanie dziecka do akceptowanych społecznie norm i zasad</text:p>
            <text:p text:style-name="P5">wspomaganie rozwoju dziecka</text:p>
            <text:p text:style-name="P14"><text:span text:style-name="Strong_20_Emphasis"><text:span text:style-name="T17">Czynniki ryzyka</text:span></text:span></text:p>
            <text:p text:style-name="P13"><text:span text:style-name="Strong_20_Emphasis"><text:span text:style-name="T17">Związane z sytuacją szkolną:</text:span></text:span></text:p>
            <text:p text:style-name="P5">Teren i budynek otwarty, umożliwiający wejście/wyjście osobom postronnym i nieuprawnionym</text:p>
            <text:p text:style-name="P5">Trudności w nauce</text:p>
            <text:p text:style-name="P5">Niska motywacja do nauki</text:p>
            <text:p text:style-name="P5">Wagary</text:p>
            <text:p text:style-name="P5">Brak integracji w zespole klasowym</text:p>
            <text:p text:style-name="P13"><text:span text:style-name="Strong_20_Emphasis"><text:span text:style-name="T17">Grupa rówieśnicza:</text:span></text:span></text:p>
            <text:p text:style-name="P5">Nieakceptowane społecznie sposoby rozwiązywania konfliktów rówieśniczych</text:p>
            <text:p text:style-name="P5">Życie w świecie wirtualnym</text:p>
            <text:p text:style-name="P5">Kontakt z grupami w których obowiązują normy i zasady nieakceptowane społecznie presja grupy rówieśniczej</text:p>
            <text:p text:style-name="P5">Niechęć do nawiązywania kontaktów z rówieśnikami</text:p>
            <text:p text:style-name="P13"><text:span text:style-name="Strong_20_Emphasis"><text:span text:style-name="T17">Czynniki osobowościowe:</text:span></text:span></text:p>
            <text:p text:style-name="P5">Problemy emocjonalne</text:p>
            <text:p text:style-name="P5">Nieadekwatny obraz własnej osoby</text:p>
            <text:p text:style-name="P5">Niskie poczucie własnej wartości</text:p>
            <text:p text:style-name="P5">Niesprecyzowane cele życiowe</text:p>
            <text:p text:style-name="P5">Poczucie osamotnienia, odrzucenia</text:p>
            <text:p text:style-name="P5">Ciekawość doznania nowego przeżycia ukierunkowana na zachowania ryzykowne</text:p>
            <text:p text:style-name="P5">Brak umiejętności radzenia sobie z trudnościami i problemami</text:p>
            <text:p text:style-name="P5">Brak wiary w sens podejmowanych działań</text:p>
            <text:p text:style-name="P13"><text:span text:style-name="Strong_20_Emphasis"><text:span text:style-name="T17">Związane z sytuacją rodzinną:</text:span></text:span></text:p>
            <text:p text:style-name="P5">Niewłaściwe postawy rodzicielskie</text:p>
            <text:p text:style-name="P5">Niewłaściwa pozycja dziecka w rodzinie</text:p>
            <text:p text:style-name="P5"><text:soft-page-break/>Nieprawidłowa atmosfera życia rodzinnego</text:p>
            <text:p text:style-name="P5">Konflikty w rodzinie</text:p>
            <text:p text:style-name="P5">Niski statut materialny rodziny</text:p>
            <text:p text:style-name="P5">Brak wsparcia rodziców</text:p>
            <text:p text:style-name="P9"> </text:p>
            <text:p text:style-name="P13"><text:span text:style-name="Strong_20_Emphasis"><text:span text:style-name="T17">Cele ogólne:</text:span></text:span></text:p>
            <text:list text:continue-numbering="true">
              <text:list-item>
                <text:p text:style-name="P6">Wspomaganie ucznia w jego wszechstronnym rozwoju, uwzględniając jego możliwości i potrzeby.</text:p>
              </text:list-item>
              <text:list-item>
                <text:p text:style-name="P6">Przygotowanie do pełnienia ról w społeczeństwie, rodzinie, środowisku lokalnym</text:p>
              </text:list-item>
            </text:list>
            <text:p text:style-name="P7">i życiu zawodowym</text:p>
            <text:list>
              <text:list-item text:start-value="3">
                <text:p text:style-name="P6">Kształtowanie postawy poszanowania prawa, norm społecznych, zasad etycznych, odmienności kulturowej - warunkujące sprawne i odpowiedzialne funkcjonowanie we współczesnym świecie.</text:p>
              </text:list-item>
              <text:list-item text:start-value="4">
                <text:p text:style-name="P10"> <text:span text:style-name="T8">Kształtowanie szacunku do pracy własnej i pracy innych.</text:span></text:p>
              </text:list-item>
              <text:list-item text:start-value="5">
                <text:p text:style-name="P6">Propagowanie wiedzy na temat zdrowego stylu życia.</text:p>
              </text:list-item>
              <text:list-item text:start-value="6">
                <text:p text:style-name="P6">Kształtowanie właściwych postaw wobec zagrożeń i zachowań ryzykownych.</text:p>
              </text:list-item>
            </text:list>
            <text:p text:style-name="P11"> </text:p>
            <text:p text:style-name="P15"><text:span text:style-name="Strong_20_Emphasis"><text:span text:style-name="T17">ROZWÓJ FIZYCZNY</text:span></text:span></text:p>
            <text:p text:style-name="P11"> </text:p>
          </text:list-item>
        </text:list>
        <table:table table:name="Tabela1" table:style-name="Tabela1">
          <table:table-column table:style-name="Tabela1.A"/>
          <table:table-column table:style-name="Tabela1.B"/>
          <table:table-column table:style-name="Tabela1.C"/>
          <table:table-row>
            <table:table-cell table:style-name="Tabela1.A1" office:value-type="string">
              <text:p text:style-name="P3">PRORYTET</text:p>
            </table:table-cell>
            <table:table-cell table:style-name="Tabela1.B1" office:value-type="string">
              <text:p text:style-name="P3">ZADANIA WYCHOWAWCZE</text:p>
            </table:table-cell>
            <table:table-cell table:style-name="Tabela1.B1" office:value-type="string">
              <text:p text:style-name="P3"> </text:p>
              <text:p text:style-name="P3">SPODZIEWANE EFEKTY</text:p>
              <text:p text:style-name="P3"> </text:p>
            </table:table-cell>
          </table:table-row>
          <table:table-row>
            <table:table-cell table:style-name="Tabela1.A2" office:value-type="string">
              <text:p text:style-name="P3"> </text:p>
              <text:p text:style-name="P3">SPRAWNOŚĆ FIZYCZNA</text:p>
            </table:table-cell>
            <table:table-cell table:style-name="Tabela1.B2" office:value-type="string">
              <text:p text:style-name="P3">Doprowadzić do wykorzystania każdej możliwej sytuacji  w szkole, aby rozwijać naturalną sprawność motoryczną ucznia  we współpracy z rodzicami.</text:p>
            </table:table-cell>
            <table:table-cell table:style-name="Tabela1.B2" office:value-type="string">
              <text:p text:style-name="P3">Uczeń na miarę swoich  możliwości jest sprawny motorycznie</text:p>
            </table:table-cell>
          </table:table-row>
          <table:table-row>
            <table:table-cell table:style-name="Tabela1.A2" office:value-type="string">
              <text:p text:style-name="P3">HIGIENA OSOBISTA</text:p>
            </table:table-cell>
            <table:table-cell table:style-name="Tabela1.B2" office:value-type="string">
              <text:p text:style-name="P3">Uwrażliwiać uczniów do troski o higienę osobistą</text:p>
            </table:table-cell>
            <table:table-cell table:style-name="Tabela1.B2" office:value-type="string">
              <text:p text:style-name="P3">Uczeń dba na co dzień o higienę  ciała</text:p>
              <text:p text:style-name="P3"> i ubioru (jest zawsze czysty, schludny)</text:p>
            </table:table-cell>
          </table:table-row>
          <table:table-row>
            <table:table-cell table:style-name="Tabela1.A2" office:value-type="string">
              <text:p text:style-name="P3">ŻYWIENIE</text:p>
            </table:table-cell>
            <table:table-cell table:style-name="Tabela1.B2" office:value-type="string">
              <text:p text:style-name="P3">Edukować uczniów i rodziców na temat wpływu właściwego odżywiania na sprawność intelektualną i fizyczną  dziecka</text:p>
            </table:table-cell>
            <table:table-cell table:style-name="Tabela1.B2" office:value-type="string">
              <text:p text:style-name="P3">Uczeń zna zasady</text:p>
              <text:p text:style-name="P3"> i ma nawyk prawidłowego odżywiania się.</text:p>
              <text:p text:style-name="P3"> </text:p>
            </table:table-cell>
          </table:table-row>
          <table:table-row>
            <table:table-cell table:style-name="Tabela1.A2" office:value-type="string">
              <text:p text:style-name="P3">BEZPIECZEŃSTWO UCZNIA</text:p>
            </table:table-cell>
            <table:table-cell table:style-name="Tabela1.B2" office:value-type="string">
              <text:p text:style-name="P3">Przekazywać uczniom oraz rodzicom zasady bezpieczeństwa i higieny, a także przestrzegać przepisy w tym zakresie w szkole i poza nią.</text:p>
            </table:table-cell>
            <table:table-cell table:style-name="Tabela1.B2" office:value-type="string">
              <text:p text:style-name="P3">Uczeń zna i stosuje przepisy  bezpieczeństwa</text:p>
              <text:p text:style-name="P3"> i higieny pracy oraz potrafi udzieli pierwszej pomocy w nagłych wypadkach.</text:p>
              <text:p text:style-name="P3"> </text:p>
            </table:table-cell>
          </table:table-row>
          <table:table-row>
            <table:table-cell table:style-name="Tabela1.A2" office:value-type="string">
              <text:p text:style-name="P3">AKTYWNY WYPOCZYNEK</text:p>
            </table:table-cell>
            <table:table-cell table:style-name="Tabela1.B2" office:value-type="string">
              <text:p text:style-name="P3">Propagować wśród uczniów ideę zdrowego stylu życia.</text:p>
            </table:table-cell>
            <table:table-cell table:style-name="Tabela1.B2" office:value-type="string">
              <text:p text:style-name="P3">Uczniowie są bardziej aktywni fizycznie</text:p>
              <text:p text:style-name="P3">i odporni na stres.</text:p>
            </table:table-cell>
          </table:table-row>
          <table:table-row>
            <table:table-cell table:style-name="Tabela1.A2" office:value-type="string">
              <text:p text:style-name="P3">EKOLOGIA</text:p>
            </table:table-cell>
            <table:table-cell table:style-name="Tabela1.B2" office:value-type="string">
              <text:p text:style-name="P3">Rozbudzać poczucie odpowiedzialności za współżycie ludzi  w  przyjaznym środowisku naturalnym.</text:p>
            </table:table-cell>
            <table:table-cell table:style-name="Tabela1.B2" office:value-type="string">
              <text:p text:style-name="P3">Uczniowie dbają o środowisko naturalne.</text:p>
            </table:table-cell>
          </table:table-row>
          <table:table-row>
            <table:table-cell table:style-name="Tabela1.A2" office:value-type="string">
              <text:p text:style-name="P3">PROFILAKTYKA <text:soft-page-break/>UZALEŻNIEŃ</text:p>
            </table:table-cell>
            <table:table-cell table:style-name="Tabela1.B2" office:value-type="string">
              <text:p text:style-name="P3">Przekazywać uczniom i rodzicom  <text:soft-page-break/>wiedzę dotyczącą mechanizmów uzależnień i ich skutków na życie człowieka.</text:p>
              <text:p text:style-name="P3"> </text:p>
              <text:p text:style-name="P3"> </text:p>
              <text:p text:style-name="P3"> </text:p>
            </table:table-cell>
            <table:table-cell table:style-name="Tabela1.B2" office:value-type="string">
              <text:p text:style-name="P3">Rodzić i uczeń jest świadomy <text:soft-page-break/>działania mechanizmów uzależnień i ich destabilizującego wpływu na życie człowieka.</text:p>
            </table:table-cell>
          </table:table-row>
          <table:table-row>
            <table:table-cell table:style-name="Tabela1.A9" office:value-type="string">
              <text:p text:style-name="P3">ROZWÓJ CZŁOWIEKA</text:p>
            </table:table-cell>
            <table:table-cell table:style-name="Tabela1.B9" office:value-type="string">
              <text:p text:style-name="P3">Przekazywać uczniom i rodzicom wiedzę o naturalnych etapach rozwoju człowieka.</text:p>
            </table:table-cell>
            <table:table-cell table:style-name="Tabela1.B9" office:value-type="string">
              <text:p text:style-name="P3">Uczeń i rodzic zauważa różnice między dzieckiem, nastolatkiem a dorosłym. Uczeń potrafi określić na jakim etapie rozwoju obecnie się znajduje.</text:p>
            </table:table-cell>
          </table:table-row>
        </table:table>
        <text:list xml:id="list103731727291155" text:continue-numbering="true" text:style-name="L1">
          <text:list-header>
            <text:p text:style-name="P12"> </text:p>
            <text:p text:style-name="P15"><text:span text:style-name="Strong_20_Emphasis"><text:span text:style-name="T17">ROZWÓJ PSYCHICZNY</text:span></text:span><text:span text:style-name="T26"> (emocjonalny i intelektualny)</text:span></text:p>
            <text:p text:style-name="P12"> </text:p>
          </text:list-header>
        </text:list>
        <table:table table:name="Tabela2" table:style-name="Tabela2">
          <table:table-column table:style-name="Tabela2.A"/>
          <table:table-column table:style-name="Tabela2.B"/>
          <table:table-column table:style-name="Tabela2.C"/>
          <table:table-row>
            <table:table-cell table:style-name="Tabela2.A1" office:value-type="string">
              <text:p text:style-name="P3">ROZPOZNAWANIE UCZUĆ</text:p>
            </table:table-cell>
            <table:table-cell table:style-name="Tabela2.B1" office:value-type="string">
              <text:p text:style-name="P3">Uczyć dzieci i młodzież rozpoznawać swoje stany emocjonalne. Włączyć rodziców w te działania, aby kontynuowali je w środowisku rodzinnym..</text:p>
            </table:table-cell>
            <table:table-cell table:style-name="Tabela2.B1" office:value-type="string">
              <text:p text:style-name="P3">Uczeń potrafi nazywać i okazywać uczucia. Zna wpływ uczuć na podejmowane działania.</text:p>
            </table:table-cell>
          </table:table-row>
          <table:table-row>
            <table:table-cell table:style-name="Tabela2.A2" office:value-type="string">
              <text:p text:style-name="P3">ODPOWIEDZIALNOŚĆ</text:p>
              <text:p text:style-name="P3"> </text:p>
            </table:table-cell>
            <table:table-cell table:style-name="Tabela2.B2" office:value-type="string">
              <text:p text:style-name="P3">Wychowywanie uczniów do brania odpowiedzialności za własne decyzje i działania na miarę posiadanych kompetencji.</text:p>
            </table:table-cell>
            <table:table-cell table:style-name="Tabela2.B2" office:value-type="string">
              <text:p text:style-name="P3">Uczeń wie, że każde podjęte działanie pociąga za sobą określone konsekwencje wynikające z przyjętych zasad. Potrafi zarządzać czasem.</text:p>
            </table:table-cell>
          </table:table-row>
          <table:table-row>
            <table:table-cell table:style-name="Tabela2.A2" office:value-type="string">
              <text:p text:style-name="P3">TECHNIKI SKUTECZNEGO UCZENIA SIĘ</text:p>
            </table:table-cell>
            <table:table-cell table:style-name="Tabela2.B2" office:value-type="string">
              <text:p text:style-name="P3">Zapoznać uczniów i rodziców z technikami służącymi do skutecznego uczenia się.</text:p>
            </table:table-cell>
            <table:table-cell table:style-name="Tabela2.B2" office:value-type="string">
              <text:p text:style-name="P3">Zna i stosuje swoją technikę skutecznego uczenia się.</text:p>
              <text:p text:style-name="P3">Rodzic wspiera swoje dziecko w procesie uczenia się.</text:p>
            </table:table-cell>
          </table:table-row>
          <table:table-row>
            <table:table-cell table:style-name="Tabela2.A2" office:value-type="string">
              <text:p text:style-name="P3">POZNANIE I ROZWIJANIE UZDOLNIEŃ  ORAZ ZAINTERESOWAŃ</text:p>
            </table:table-cell>
            <table:table-cell table:style-name="Tabela2.B2" office:value-type="string">
              <text:p text:style-name="P3">Rozpoznawać,  zachęcać do odkrywania zainteresowań lub uzdolnień oraz wspierać w ich realizacji.</text:p>
            </table:table-cell>
            <table:table-cell table:style-name="Tabela2.B2" office:value-type="string">
              <text:p text:style-name="P3">Uczeń uczestniczy  w zajęciach pozalekcyjnych oraz prezentuje swoje uzdolnienia” na terenie klasy, szkoły oraz poza szkołą. </text:p>
              <text:p text:style-name="P3"> </text:p>
              <text:p text:style-name="P3"> </text:p>
            </table:table-cell>
          </table:table-row>
          <table:table-row>
            <table:table-cell table:style-name="Tabela2.A5" office:value-type="string">
              <text:p text:style-name="P3">PLANOWANIE PRZYSZŁOŚCI ZAWODOWEJ</text:p>
              <text:p text:style-name="P3"> </text:p>
            </table:table-cell>
            <table:table-cell table:style-name="Tabela2.B5" office:value-type="string">
              <text:p text:style-name="P3">Pomagać uczniom w poznawaniu predyspozycji i kompetencji  koniecznych przy wyborze dalszej edukacji i zawodu.</text:p>
            </table:table-cell>
            <table:table-cell table:style-name="Tabela2.B5" office:value-type="string">
              <text:p text:style-name="P3">Uczeń ma świadomość swoich predyspozycji i kompetencji  zawodowych.</text:p>
              <text:p text:style-name="P3"> </text:p>
            </table:table-cell>
          </table:table-row>
        </table:table>
        <text:list xml:id="list103730662033663" text:continue-numbering="true" text:style-name="L1">
          <text:list-header>
            <text:p text:style-name="P11"> </text:p>
            <text:p text:style-name="P14"><text:span text:style-name="Strong_20_Emphasis"><text:span text:style-name="T17">ROZWÓJ SPOŁECZNY</text:span></text:span></text:p>
          </text:list-header>
        </text:list>
        <table:table table:name="Tabela3" table:style-name="Tabela3">
          <table:table-column table:style-name="Tabela3.A"/>
          <table:table-column table:style-name="Tabela3.B"/>
          <table:table-column table:style-name="Tabela3.C"/>
          <table:table-row>
            <table:table-cell table:style-name="Tabela3.A1" office:value-type="string">
              <text:p text:style-name="P3">FUNKCJONOWANIE SPOŁECZNE</text:p>
            </table:table-cell>
            <table:table-cell table:style-name="Tabela3.B1" office:value-type="string">
              <text:p text:style-name="P3">Wprowadzać</text:p>
              <text:p text:style-name="P3">i egzekwować przestrzeganie zasad współżycia społecznego.</text:p>
            </table:table-cell>
            <table:table-cell table:style-name="Tabela3.B1" office:value-type="string">
              <text:p text:style-name="P3">Stosuję się do zasad współżycia społecznego. Szanuje pracę swoją i innych.  Stosuje się do zasad savoir – vivre.</text:p>
            </table:table-cell>
          </table:table-row>
          <text:soft-page-break/>
          <table:table-row>
            <table:table-cell table:style-name="Tabela3.A2" office:value-type="string">
              <text:p text:style-name="P3">WIĘZI MIĘDZYLUDZKIE</text:p>
            </table:table-cell>
            <table:table-cell table:style-name="Tabela3.B2" office:value-type="string">
              <text:p text:style-name="P3">Wspieranie ucznia w budowaniu i podtrzymywaniu relacji z innymi ludźmi.</text:p>
            </table:table-cell>
            <table:table-cell table:style-name="Tabela3.B2" office:value-type="string">
              <text:p text:style-name="P2"><text:span text:style-name="T32">Uczeń uczestniczy </text:span><text:span text:style-name="Strong_20_Emphasis"><text:span text:style-name="T3">realnie</text:span></text:span><text:span text:style-name="T32"> w życiu społecznym: życiu  szkoły, rodziny itp.</text:span></text:p>
            </table:table-cell>
          </table:table-row>
          <table:table-row>
            <table:table-cell table:style-name="Tabela3.A3" office:value-type="string">
              <text:p text:style-name="P3">KOMUNIKACJA MIĘDZYLUDZKA</text:p>
              <text:p text:style-name="P3"> </text:p>
            </table:table-cell>
            <table:table-cell table:style-name="Tabela3.B3" office:value-type="string">
              <text:p text:style-name="P3">Rozwijać u uczniów umiejętności porozumiewania się z innymi oraz umiejętności interpersonalne.</text:p>
            </table:table-cell>
            <table:table-cell table:style-name="Tabela3.B3" office:value-type="string">
              <text:p text:style-name="P3">Uczeń potrafi porozumiewać się z innymi z poszanowaniem własnych i cudzych praw, jasno precyzuje myśli i poglądy.</text:p>
              <text:p text:style-name="P3"> </text:p>
            </table:table-cell>
          </table:table-row>
        </table:table>
        <text:list xml:id="list103731073867240" text:continue-numbering="true" text:style-name="L1">
          <text:list-header>
            <text:p text:style-name="P11"> </text:p>
            <text:p text:style-name="P15"><text:span text:style-name="Strong_20_Emphasis"><text:span text:style-name="T17">ROZWÓJ DUCHOWY</text:span></text:span></text:p>
          </text:list-header>
        </text:list>
        <table:table table:name="Tabela4" table:style-name="Tabela4">
          <table:table-column table:style-name="Tabela4.A"/>
          <table:table-column table:style-name="Tabela4.B"/>
          <table:table-column table:style-name="Tabela4.C"/>
          <table:table-row>
            <table:table-cell table:style-name="Tabela4.A1" office:value-type="string">
              <text:p text:style-name="P3">WARTOŚCI UNIWERSALNE</text:p>
            </table:table-cell>
            <table:table-cell table:style-name="Tabela4.B1" office:value-type="string">
              <text:p text:style-name="P3">Uświadamiać uczniom znaczenie istnienia wartości uniwersalnych i ich wpływu na kształt życia pojedynczego człowieka.</text:p>
            </table:table-cell>
            <table:table-cell table:style-name="Tabela4.B1" office:value-type="string">
              <text:p text:style-name="P3">Uczeń zna i rozumie znaczenie wartości, hierarchii wartości oraz ich wpływu  na jakość życia człowieka.</text:p>
              <text:p text:style-name="P3"> </text:p>
            </table:table-cell>
          </table:table-row>
          <table:table-row>
            <table:table-cell table:style-name="Tabela4.A2" office:value-type="string">
              <text:p text:style-name="P3">KSZTAŁTOWANIE POCZUCIA TOŻSAMOŚCI NARODOWEJ</text:p>
            </table:table-cell>
            <table:table-cell table:style-name="Tabela4.B2" office:value-type="string">
              <text:p text:style-name="P3">Kształtować świadomość tożsamości obywatelskiej oraz postawę dojrzałego i odpowiedzialnego Polaka. Dostarczanie rzetelnej wiedzy o innych kulturach</text:p>
            </table:table-cell>
            <table:table-cell table:style-name="Tabela4.B2" office:value-type="string">
              <text:p text:style-name="P3">Uczeń prezentuje postawę obywatelską, ma poczucie tożsamości narodowej i okazuje szacunek innym kulturom.</text:p>
            </table:table-cell>
          </table:table-row>
          <table:table-row>
            <table:table-cell table:style-name="Tabela4.A2" office:value-type="string">
              <text:p text:style-name="P3">REFLEKSYJNOŚĆ</text:p>
            </table:table-cell>
            <table:table-cell table:style-name="Tabela4.B2" office:value-type="string">
              <text:p text:style-name="P3">Wdrażanie uczniów do wyciągania wniosków i analizy działań.</text:p>
            </table:table-cell>
            <table:table-cell table:style-name="Tabela4.B2" office:value-type="string">
              <text:p text:style-name="P3">Uczeń potrafi wzbudzić  refleksję dotyczącą podjętych działań i zaistniałych zdarzeń.</text:p>
              <text:p text:style-name="P3"> </text:p>
            </table:table-cell>
          </table:table-row>
          <table:table-row>
            <table:table-cell table:style-name="Tabela4.A2" office:value-type="string">
              <text:p text:style-name="P3">ŚWIATOPOGLĄD</text:p>
            </table:table-cell>
            <table:table-cell table:style-name="Tabela4.B2" office:value-type="string">
              <text:p text:style-name="P3">Wspierać, dostarczać i umożliwiać zdobywanie  wiedzy o świecie, przekonaniach, opiniach i sądach</text:p>
              <text:p text:style-name="P3"> </text:p>
            </table:table-cell>
            <table:table-cell table:style-name="Tabela4.B2" office:value-type="string">
              <text:p text:style-name="P3">Uczeń ma ogólne pojęcie o świecie, w którym przekonania i wartości są ze sobą splecione oraz nadają światu znaczenie, a także ułatwiają przejście od myślenia do działania.</text:p>
              <text:p text:style-name="P3"> </text:p>
            </table:table-cell>
          </table:table-row>
          <table:table-row>
            <table:table-cell table:style-name="Tabela4.A5" office:value-type="string">
              <text:p text:style-name="P3">POZNANIE DOROBKU KULTURY</text:p>
            </table:table-cell>
            <table:table-cell table:style-name="Tabela4.B5" office:value-type="string">
              <text:p text:style-name="P3">Uświadamiać uczniom bogactwo  i znaczenie dorobku kulturowego Polaków.</text:p>
            </table:table-cell>
            <table:table-cell table:style-name="Tabela4.B5" office:value-type="string">
              <text:p text:style-name="P3">Uczeń zna historię i dorobek kulturowy kraju</text:p>
            </table:table-cell>
          </table:table-row>
        </table:table>
        <text:list xml:id="list103731976677094" text:continue-numbering="true" text:style-name="L1">
          <text:list-header>
            <text:p text:style-name="P9"> </text:p>
            <text:p text:style-name="P9"> </text:p>
            <text:p text:style-name="P13"><text:span text:style-name="Strong_20_Emphasis"><text:span text:style-name="T17">EWALUACJA</text:span></text:span></text:p>
            <text:p text:style-name="P13"><text:span text:style-name="T26">PROGRAMU WYCHOWAWCZO-PROFILAKTYCZNEGO PRZEPROWADZONA BĘDZIE  </text:span><text:span text:style-name="Strong_20_Emphasis"><text:span text:style-name="T17">RAZ DO ROKU</text:span></text:span><text:span text:style-name="T26"> WE WSKAZANYM </text:span><text:span text:style-name="Strong_20_Emphasis"><text:span text:style-name="T17">OBSZARZE</text:span></text:span><text:span text:style-name="T26"> OKREŚLONYM PRZEZ PLAN WYCHOWAWCZO-PROFILAKTYCZNY NA DANY ROK SZKOLNY</text:span></text:p>
            <text:p text:style-name="P9"> </text:p>
            <text:p text:style-name="P5">Podstawową formą ewaluacji będą:</text:p>
            <text:p text:style-name="P5">ankiety, sprawozdania, analiza dokumentacji szkolnej, obserwacje lub inne formy i narzędzia badawcze.</text:p>
            <text:p text:style-name="P7">Załączniki  do programu:</text:p>
            <text:list text:continue-numbering="true">
              <text:list-item>
                <text:p text:style-name="P6">zasady współpracy z rodzicami,</text:p>
              </text:list-item>
              <text:list-item>
                <text:p text:style-name="P6"><text:soft-page-break/>plan pracy wychowawczo-profilaktycznej,</text:p>
              </text:list-item>
              <text:list-item>
                <text:p text:style-name="P6">strategie postępowania w przypadku zagrożeń i niebezpieczeństw.</text:p>
              </text:list-item>
            </text:list>
            <text:p text:style-name="P9"> </text:p>
            <text:p text:style-name="P9"> <text:span text:style-name="T4">Aneks</text:span></text:p>
            <text:p text:style-name="P5">W każdej z wyżej wymienionych sfer należy podjąć działania wychowawcze zmierzjące do"</text:p>
            <text:p text:style-name="P9"> <text:span text:style-name="T8">- adaptacji uczniów z Ukrainy w nowy środowisku, </text:span></text:p>
            <text:p text:style-name="P5">- integracji uczniów polskich i ukraińskich,</text:p>
            <text:p text:style-name="P5">- zapewnienia poczucia bezpieczeństwa uczniów.</text:p>
          </text:list-header>
        </text:list>
      </text:section>
      <text:list xml:id="list103732409922413" text:continue-numbering="true" text:style-name="L1">
        <text:list-item>
          <text:p text:style-name="P4"/>
        </text:list-item>
      </text:list>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svg:font-family="'Open Sans', sans-serif"/>
    <style:font-face style:name="OpenSymbol" svg:font-family="OpenSymbol" style:font-charset="x-symbol"/>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10-20T10:19:24.002000000</meta:creation-date>
    <dc:date>2025-10-20T10:33:48.084000000</dc:date>
    <meta:editing-duration>PT14M22S</meta:editing-duration>
    <meta:editing-cycles>3</meta:editing-cycles>
    <meta:generator>LibreOffice/7.4.3.2$Windows_X86_64 LibreOffice_project/1048a8393ae2eeec98dff31b5c133c5f1d08b890</meta:generator>
    <meta:document-statistic meta:table-count="4" meta:image-count="0" meta:object-count="0" meta:page-count="7" meta:paragraph-count="237" meta:word-count="1792" meta:character-count="13237" meta:non-whitespace-character-count="11722"/>
  </office:meta>
</office:document-meta>
</file>